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филактическое-мероприятие-молодежь-против-наркотиков"/>Профилактическое мероприятие «Молодежь против наркотиков»<text:bookmark-end text:name="профилактическое-мероприятие-молодежь-против-наркотиков"/></text:h>
      <text:p text:style-name="First_20_paragraph">25.06.2021</text:p>
      <text:p text:style-name="Text_20_body">23.06.2021 на базе ГБУ ЦДМСИ «Крылья» состоялось профилактическое мероприятие, приуроченное к месячнику антинаркотической направленности - семейная викторина <text:span text:style-name="T1">«Молодежь против наркотиков»</text:span><text:span text:style-name="T2">,</text:span> направленное на формирование здорового образа жизни среди молодежи.</text:p>
      <text:p text:style-name="Text_20_body">Специалист по социальной работе, медицинский психолог Центра профилактики зависимого поведения ГБУЗ МНПЦ наркологии ДЗМ, Лобанов Антон Игоревич, провел увлекательную викторину с подростками из «группы риска». В мероприятии также приняли участие специалисты Комиссии по делам несовершеннолетних и защите их прав района Митино.</text:p>
      <text:p text:style-name="Text_20_body"><text:line-break/></text:p>
      <text:p text:style-name="Text_20_body">Адрес страницы: <text:a xlink:type="simple" xlink:href="http://mitino.mos.ru/presscenter/important/detail/10058290.html" office:name=""><text:span text:style-name="Definition">http://mitino.mos.ru/presscenter/important/detail/1005829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5:53Z</meta:creation-date>
    <dc:date>2023-07-25T23:15:53Z</dc:date>
  </office:meta>
</office:document-meta>
</file>