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обие-родителям-которые-в-одиночку-воспитывают-детей"/>Пособие родителям, которые в одиночку воспитывают детей<text:bookmark-end text:name="пособие-родителям-которые-в-одиночку-воспитывают-детей"/></text:h>
      <text:p text:style-name="First_20_paragraph">05.07.2021</text:p>
      <text:p text:style-name="Text_20_body"><text:line-break/></text:p>
      <text:p text:style-name="Text_20_body">Адрес страницы: <text:a xlink:type="simple" xlink:href="http://mitino.mos.ru/presscenter/important/detail/10080819.html" office:name=""><text:span text:style-name="Definition">http://mitino.mos.ru/presscenter/important/detail/1008081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6:24Z</meta:creation-date>
    <dc:date>2023-07-25T23:26:24Z</dc:date>
  </office:meta>
</office:document-meta>
</file>