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военно-спортивный-праздник"/>Приглашаем на военно-спортивный праздник<text:bookmark-end text:name="приглашаем-на-военно-спортивный-праздник"/></text:h>
      <text:p text:style-name="First_20_paragraph">16.07.2021</text:p>
      <text:p text:style-name="Text_20_body">ВОЕНКОМАТ ИНФОРМИРУЕТ</text:p>
      <text:p text:style-name="Text_20_body">В целях повышения престижа Вооруженных сил Российской Федерации, военно-патриотического и духовно-нравственного воспитания приглашаем всех желающих юношей допризывного и призывного возраста принять участие в праздничных мероприятиях, посвященных 91-летию со дня образования Военно-десантных войск.</text:p>
      <text:p text:style-name="Text_20_body">2 августа 2021 года исполняется 91 год со дня образования Воздушно-десантных войск, в связи с чем <text:span text:style-name="T1">31 июля с 11.00 до 14.00 на полигоне Алабина</text:span> Московской области спланировано проведения военно-спортивного праздника.</text:p>
      <text:p text:style-name="Text_20_body">В ходе проведения праздника будут развёрнуты площадки стратегического показа вооружения, военной и специальной техники, находящейся на вооружении ВДВ, тренажеров, проведения военно-тактических игр (пейнтбол, страйкбол), военно – прикладных видов спорта (интерактивные футбольная и хоккейная площадки, городки, стрелковый тренажер, метание холодного оружия, гиревой спорт, самбо, армейский рукопашный бой, бокс, зона автомотоспорта и другое).</text:p>
      <text:p text:style-name="Text_20_body">Контактное лицо для организации взаимодействия Марковчин Виталий Николаевич (тел. 8 (495) 9629855, 8(910) 9263572)</text:p>
      <text:p text:style-name="Text_20_body">ВОЕННЫЙ КОМИССАР ВОЕННОГО КОМИССАРИАТА (ОБЪЕДИНЁННОГО, МИТИНСКОГО РАЙОНА СЕВЕРО-ЗАПАДНОГО АДМИНИСТРАТИВНОГО ОКРУГА ГОРОДА МОСКВЫ) С.ФРАНЦУЗОВ</text:p>
      <text:p text:style-name="Text_20_body"><text:line-break/></text:p>
      <text:p text:style-name="Text_20_body">Адрес страницы: <text:a xlink:type="simple" xlink:href="http://mitino.mos.ru/presscenter/important/detail/10111299.html" office:name=""><text:span text:style-name="Definition">http://mitino.mos.ru/presscenter/important/detail/1011129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9:42Z</meta:creation-date>
    <dc:date>2023-07-25T23:29:42Z</dc:date>
  </office:meta>
</office:document-meta>
</file>