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ждане-проявляйте-бдительность-при-обнаружении-подозрительных-или-бесхозных-предметов"/>Граждане, проявляйте бдительность при обнаружении подозрительных или бесхозных предметов!<text:bookmark-end text:name="граждане-проявляйте-бдительность-при-обнаружении-подозрительных-или-бесхозных-предметов"/></text:h>
      <text:p text:style-name="First_20_paragraph">27.08.2021</text:p>
      <text:p text:style-name="Text_20_body"><text:line-break/></text:p>
      <text:p text:style-name="Text_20_body">Адрес страницы: <text:a xlink:type="simple" xlink:href="http://mitino.mos.ru/presscenter/important/detail/10210205.html" office:name=""><text:span text:style-name="Definition">http://mitino.mos.ru/presscenter/important/detail/1021020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5:49Z</meta:creation-date>
    <dc:date>2023-07-25T23:25:49Z</dc:date>
  </office:meta>
</office:document-meta>
</file>