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филактика-употребления-пав-среди-несовершеннолетних"/>Профилактика употребления ПАВ среди несовершеннолетних<text:bookmark-end text:name="профилактика-употребления-пав-среди-несовершеннолетних"/></text:h>
      <text:p text:style-name="First_20_paragraph">13.10.2021</text:p>
      <text:p text:style-name="Text_20_body">12 октября 2021 года, в рамках работы Комиссии по делам несовершеннолетних и защите их прав района Митино, состоялась встреча с врачом психиатром-наркологом ГБУЗ МНПЦ Наркологии ДЗМ, Долженковым Василием Николаевичем.</text:p>
      <text:p text:style-name="Text_20_body">На встрече были обсуждены различные вопросы, касающиеся профилактики употребления ПАВ среди несовершеннолетних.</text:p>
      <text:p text:style-name="Text_20_body"><text:line-break/></text:p>
      <text:p text:style-name="Text_20_body">Адрес страницы: <text:a xlink:type="simple" xlink:href="http://mitino.mos.ru/presscenter/important/detail/10320931.html" office:name=""><text:span text:style-name="Definition">http://mitino.mos.ru/presscenter/important/detail/10320931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15:50Z</meta:creation-date>
    <dc:date>2023-07-25T23:15:50Z</dc:date>
  </office:meta>
</office:document-meta>
</file>