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главное-управление-пфр-9-по-г.москве-и-московской-области-информирует"/>Внимание! Главное управление ПФР №9 по г.Москве и Московской области информирует<text:bookmark-end text:name="внимание-главное-управление-пфр-9-по-г.москве-и-московской-области-информирует"/></text:h>
      <text:p text:style-name="First_20_paragraph">14.12.2021</text:p>
      <text:p text:style-name="Text_20_body">В связи с передачей <text:span text:style-name="T1">с 01.01.2022 года</text:span> территориальным органам Пенсионного Фонда функций предоставления некоторых видов социальной поддержки, <text:span text:style-name="T2">которые ранее граждане получали в органах социальной защиты</text:span> ГУ - Главное управление ПФР №9 по г.Москве и Московской области информирует: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0471403.html" office:name=""><text:span text:style-name="Definition">http://mitino.mos.ru/presscenter/important/detail/1047140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15Z</meta:creation-date>
    <dc:date>2023-07-25T23:26:15Z</dc:date>
  </office:meta>
</office:document-meta>
</file>