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вогодние-праздники-в-трех-парках-где-запланированы-мероприятия-по-реабилитации-территорий-пройдут-в-обычном-режиме"/>Новогодние праздники в трех парках, где запланированы мероприятия по реабилитации территорий, пройдут в обычном режиме<text:bookmark-end text:name="новогодние-праздники-в-трех-парках-где-запланированы-мероприятия-по-реабилитации-территорий-пройдут-в-обычном-режиме"/></text:h>
      <text:p text:style-name="First_20_paragraph">29.12.2021</text:p>
      <text:p text:style-name="Text_20_body">В период новогодних праздников работы по восстановлению и сохранению лесопарка «Кусково», природно-исторических парков «Покровское-Стрешево» и «Битцевский лес» проводить не планируется. До 10 января москвичи смогут отдыхать в них в обычном режиме.</text:p>
      <text:p text:style-name="Text_20_body">«Подготовительные работы перед реабилитацией этих территорий решено начать во второй половине января 2022 года. Это сделано для того, чтобы местные жители могли провести новогодние каникулы в парках в привычной обстановке. Они смогут воспользоваться уже созданной для зимних активностей инфраструктурой и погулять по знакомым для них маршрутам», - <text:span text:style-name="T1">рассказал заместитель руководителя Департамента капитального ремонта города Москвы Сергей Мельников.</text:span></text:p>
      <text:p text:style-name="Text_20_body">Например, в «Покровском-Стрешневе» для горожан оборудована пятикилометровая лыжня. В Битцевском лесу проложено 8 трасс общей протяженностью порядка 40 км. Также здесь работают два катка. Свои любимые места для прогулок есть и у посетителей «Кускова»: территория около прудов и знаменитая Поляна Невест.</text:p>
      <text:p text:style-name="Text_20_body">После начала подготовительных работ лыжные и прогулочные маршруты могут быть немного скорректированы.</text:p>
      <text:p text:style-name="Text_20_body">Для устойчивого развития природной экосистемы внутри города и снижения антропогенной нагрузки на заповедные участки в следующем году запланированы работы по восстановлению и сохранению четырех парковых и озелененных территорий. Среди них природно-исторические парки «Битцевский лес» и «Покровское-Стрешнево», лесопарк «Кусково» и два участка будущего «Парка Яуза» в пойме одноименной реки.</text:p>
      <text:p text:style-name="Text_20_body">Проекты реабилитации этих территорий были поддержаны жителями на платформе «Активный гражданин». В ходе голосования москвичи оценили стратегию восстановления территории «Битцевского леса» - 82% проголосовали за. Большинство «активных граждан» поддержали и проекты по двум участкам в пойме реки Яузы, за каждый из них было отдано более 80% голосов. За реабилитацию лесопарка «Кусково» высказались около 78% «активных граждан». Более 70% жителей поддержали идеи, которые планируется провести на территории природно-исторического парка «Покровское-Стрешнево».</text:p>
      <text:p text:style-name="Text_20_body"><text:line-break/></text:p>
      <text:p text:style-name="Text_20_body">Адрес страницы: <text:a xlink:type="simple" xlink:href="http://mitino.mos.ru/presscenter/important/detail/10512493.html" office:name=""><text:span text:style-name="Definition">http://mitino.mos.ru/presscenter/important/detail/1051249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3:25:23Z</meta:creation-date>
    <dc:date>2023-05-31T03:25:23Z</dc:date>
  </office:meta>
</office:document-meta>
</file>