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ажировка-в-правительстве-москвы"/>Стажировка в Правительстве Москвы<text:bookmark-end text:name="стажировка-в-правительстве-москвы"/></text:h>
      <text:p text:style-name="First_20_paragraph">29.03.2022</text:p>
      <text:p text:style-name="Text_20_body">Студенту и выпускнику трудно найти работу? Значит, ты еще ничего не знаешь о стажировке в Правительстве Москвы!</text:p>
      <text:p text:style-name="Text_20_body">Это не только твой шанс начать головокружительную карьеру, но и получить:</text:p>
      <text:p text:style-name="Text_20_body">· официальное трудоустройство и достойную зарплату: 49 200 (gross) за 40 часов в неделю и 24 600 (gross) за 20 часов в неделю</text:p>
      <text:p text:style-name="Text_20_body">· опыт работы в 3 органах власти за полгода</text:p>
      <text:p text:style-name="Text_20_body">· уверенность в завтрашнем дне</text:p>
      <text:p text:style-name="Text_20_body">Выбери свое направление стажировки:</text:p>
      <text:p text:style-name="Text_20_body">· Медийный город – будь главным по креативу в городских проектах</text:p>
      <text:p text:style-name="Text_20_body">· Социальный город – помогай жителям и гостям столицы</text:p>
      <text:p text:style-name="Text_20_body">· Комфортная городская среда – строй город будущего с командой Москвы</text:p>
      <text:p text:style-name="Text_20_body">· Правовое пространство – создавай правовую основу глобальных изменений</text:p>
      <text:p text:style-name="Text_20_body">· Городская экономика – составляй бюджеты главных проектов</text:p>
      <text:p text:style-name="Text_20_body">· HR-город – собирай команду супергероев</text:p>
      <text:p text:style-name="Text_20_body">Откликается? Тогда скорее подавай заявку на стажировку в Правительстве Москвы по ссылке: talent.mos.ru/internships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И присоединяйся к проекту в телеграм: t.me/moscow_career</text:p>
      <text:p text:style-name="Text_20_body">До встречи в Правительстве Москвы!</text:p>
      <text:p text:style-name="Text_20_body"><text:line-break/></text:p>
      <text:p text:style-name="Text_20_body">Адрес страницы: <text:a xlink:type="simple" xlink:href="http://mitino.mos.ru/presscenter/important/detail/10711607.html" office:name=""><text:span text:style-name="Definition">http://mitino.mos.ru/presscenter/important/detail/10711607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2:57Z</meta:creation-date>
    <dc:date>2023-07-25T23:32:57Z</dc:date>
  </office:meta>
</office:document-meta>
</file>