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рковка-для-людей-с-ограниченными-возможностями"/>Парковка для людей с ограниченными возможностями<text:bookmark-end text:name="парковка-для-людей-с-ограниченными-возможностями"/></text:h>
      <text:p text:style-name="First_20_paragraph">01.04.2022</text:p>
      <text:p text:style-name="Text_20_body">На территории микрорайона «Мир Митино» на парковочных местах возле дома по адресу Муравская ул, д. 42, корп. 2 установлены дорожные знаки "Парковка для инвалидов". Это позволит улучшить комфортные условия перемещения для маломобильных граждан.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mitino.mos.ru/presscenter/important/detail/10723713.html" office:name=""><text:span text:style-name="Definition">http://mitino.mos.ru/presscenter/important/detail/10723713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19:10Z</meta:creation-date>
    <dc:date>2023-07-25T23:19:10Z</dc:date>
  </office:meta>
</office:document-meta>
</file>