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полусфер-по-адресу-муравская-ул-д.-42-корп.-2"/>Установка полусфер по адресу: Муравская ул, д. 42, корп. 2<text:bookmark-end text:name="установка-полусфер-по-адресу-муравская-ул-д.-42-корп.-2"/></text:h>
      <text:p text:style-name="First_20_paragraph">01.04.2022</text:p>
      <text:p text:style-name="Text_20_body">Как сообщил ГБУ "Жилищник района Митино", на дворовом проезде напротив подъезда многоквартирного дома по адресу Муравская ул, д. 42, корп. 2 установлены и закреплены бетонные полусферы, ограничивающие возможность парковки личного автотранспорта. Теперь пешеходам обеспечен беспрепятственный доступ к подъезду.</text:p>
      <text:p text:style-name="Text_20_body"><text:line-break/></text:p>
      <text:p text:style-name="Text_20_body">Адрес страницы: <text:a xlink:type="simple" xlink:href="http://mitino.mos.ru/presscenter/important/detail/10723747.html" office:name=""><text:span text:style-name="Definition">http://mitino.mos.ru/presscenter/important/detail/1072374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13Z</meta:creation-date>
    <dc:date>2023-07-25T23:19:13Z</dc:date>
  </office:meta>
</office:document-meta>
</file>