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-работе-кладбищ-в-дни-массовых-посещений"/>О работе кладбищ в дни массовых посещений<text:bookmark-end text:name="о-работе-кладбищ-в-дни-массовых-посещений"/></text:h>
      <text:p text:style-name="First_20_paragraph">12.04.2022</text:p>
      <text:p text:style-name="Text_20_body">Завершена подготовка всех 136 кладбищ Москвы к дням массовых посещений, которые традиционно проходят в дни весенних религиозных праздников.</text:p>
      <text:p text:style-name="Text_20_body">В этом году такими днями будут 17 апреля Вербное Воскресенье, 24 апреля Пасха, 1 мая Красная горка и 3 мая Радоница.</text:p>
      <text:p text:style-name="Text_20_body">Обычно, в период с октября по май кладбища начинают свою работу с 9.00 и закрываются для посещений в 17.00.</text:p>
      <text:p text:style-name="Text_20_body">Для удобства горожан в этом году кладбища в дни религиозных праздников будут открыты для посещений уже с 8:00 утра и до 19:00 вечера. Ожидается около 1 млн. посетителей.</text:p>
      <text:p text:style-name="Text_20_body">Для проезда к наиболее крупным кладбищам, в дополнение к действующим маршрутам, будут организованы 17, 24 апреля, 1 и 3 мая бесплатные специальные экспрессные маршруты общественного транспорта, с которыми в ближайшее время можно будет ознакомится на официальном сайте Мосгортранса.</text:p>
      <text:p text:style-name="Text_20_body">Для благоустройства участков захоронений после зимы, в этом году для посетителей кладбищ закуплено более 2,8 млн. пакетов для сбора мусора, 18 тыс. кубометров песка и подготовлено около 10 тыс. единиц хозинвентаря, доступного в бесплатных пунктах проката инвентаря.</text:p>
      <text:p text:style-name="Text_20_body">Кроме того, в прошлом году ГБУ Ритуал на 16-ти наиболее крупных кладбищах для удобства посетителей были запущены бесплатные автобусы, курсирующие от входных групп по территории с интервалом движения от 10 - 20 мин. Автобусы курсируют по территориям Востряковского (Центрального, Северного), Долгопрудненского (Центрального), Домодедовского, Котляковского, Кузьминского, Митинского, Николо-Архангельского, Перепечинского, Троекуровского, Химкинского, Хованского некрополя (Северное, Центральное, Западное кладбища), Щербинского, (Центральная и Южная территории) кладбищам. В этом году планируется запустить автобусы и на Бутовском кладбище.</text:p>
      <text:p text:style-name="Text_20_body"><text:line-break/></text:p>
      <text:p text:style-name="Text_20_body">Адрес страницы: <text:a xlink:type="simple" xlink:href="http://mitino.mos.ru/presscenter/important/detail/10744834.html" office:name=""><text:span text:style-name="Definition">http://mitino.mos.ru/presscenter/important/detail/10744834.html</text:span></text:a></text:p>
      <text:p text:style-name="Text_20_body"><text:a xlink:type="simple" xlink:href="http://mitino.mos.ru" office:name=""><text:span text:style-name="Definition">Управа района Мит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25T23:16:47Z</meta:creation-date>
    <dc:date>2023-07-25T23:16:47Z</dc:date>
  </office:meta>
</office:document-meta>
</file>