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ворческий-конкурс-фотомарафон-митино"/>Творческий конкурс "ФОТОМАРАФОН МИТИНО"<text:bookmark-end text:name="творческий-конкурс-фотомарафон-митино"/></text:h>
      <text:p text:style-name="First_20_paragraph">21.04.2022</text:p>
      <text:p text:style-name="Text_20_body">Дворец творчества детей и молодежи "Неоткрытые острова" приглашает Вас принять участие в творческом конкурсе <text:span text:style-name="T1">"ФОТОМАРАФОН МИТИНО".</text:span></text:p>
      <text:p text:style-name="Text_20_body">Живете в Митино? Поделитесь фотографиями района.</text:p>
      <text:p text:style-name="Text_20_body">Это может быть вид из окна, прогулка в парке или ваша собака на фоне обновленной пешеходной аллеи.<text:line-break/>А сколько новых мест для досуга появилось в последнее время в районе?</text:p>
      <text:p text:style-name="Text_20_body">Мы хотим собрать все в одну большую фотовыставку.</text:p>
      <text:p text:style-name="Text_20_body">Наши номинации:</text:p>
      <text:p text:style-name="Text_20_body">«Район в Лицах»</text:p>
      <text:p text:style-name="Text_20_body">«Природные ландшафты»</text:p>
      <text:p text:style-name="Text_20_body">«Родные кварталы»</text:p>
      <text:p text:style-name="Text_20_body">и специальные номинации.</text:p>
      <text:p text:style-name="Text_20_body">После 20 мая мы объявим народное голосование на страничке ВКонтакте.</text:p>
      <text:p text:style-name="Text_20_body">Каждый участник получит электронный сертификат.</text:p>
      <text:p text:style-name="Text_20_body">Заявки уже можно отправлять на эл.почту: <text:a xlink:type="simple" xlink:href="mailto:konkurs@dt-ostrova.ru" office:name=""><text:span text:style-name="Definition">konkurs@dt-ostrova.ru</text:span></text:a> с темой письма «ФОТОМАРАФОН МИТИНО. Фамилия Имя».</text:p>
      <text:p text:style-name="Text_20_body">1) Фотография в высоком качестве.</text:p>
      <text:p text:style-name="Text_20_body">2) Название фотографии.</text:p>
      <text:p text:style-name="Text_20_body">3) Фамилия и имя автора.</text:p>
      <text:p text:style-name="Text_20_body">4) Контактные данные.</text:p>
      <text:p text:style-name="Text_20_body">*отправляя свою работу, вы соглашаетесь на публикацию материалов на сайте и в социальных сетях.</text:p>
      <text:p text:style-name="Text_20_body"><text:line-break/></text:p>
      <text:p text:style-name="Text_20_body">Адрес страницы: <text:a xlink:type="simple" xlink:href="http://mitino.mos.ru/presscenter/important/detail/10766191.html" office:name=""><text:span text:style-name="Definition">http://mitino.mos.ru/presscenter/important/detail/1076619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56Z</meta:creation-date>
    <dc:date>2023-07-25T23:23:56Z</dc:date>
  </office:meta>
</office:document-meta>
</file>