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безопасном-поведении-в-сети-интернет"/>О безопасном поведении в сети Интернет<text:bookmark-end text:name="о-безопасном-поведении-в-сети-интернет"/></text:h>
      <text:p text:style-name="First_20_paragraph">27.04.2022</text:p>
      <text:h text:style-name="Heading_20_1" text:outline-level="1"><text:bookmark-start text:name="по-инициативе-аппарата-антитеррористической-комиссии-города-москвы-департаментом-региональной-безопасности-и-противодействия-коррупции-города-москвы-в-рамках-реализации-комплексного-плана-противодействия-идеологии-терроризма-в-российской-федерации-на-20192023-годы-подготовлен-социальный-видеоролик."/>По инициативе аппарата Антитеррористической комиссии города Москвы Департаментом региональной безопасности и противодействия коррупции города Москвы в рамках реализации Комплексного плана противодействия идеологии терроризма в Российской Федерации на 2019–2023 годы подготовлен социальный видеоролик.<text:bookmark-end text:name="по-инициативе-аппарата-антитеррористической-комиссии-города-москвы-департаментом-региональной-безопасности-и-противодействия-коррупции-города-москвы-в-рамках-реализации-комплексного-плана-противодействия-идеологии-терроризма-в-российской-федерации-на-20192023-годы-подготовлен-социальный-видеоролик."/></text:h>
      <text:p text:style-name="First_20_paragraph">Видеоролик на примере конкретных ситуаций демонстрирует начинающим интернет-пользователям, а также напоминает более опытным пользователям какие правила необходимо помнить и соблюдать, чтобы избежать потенциальных опасностей в интернете.</text:p>
      <text:p text:style-name="Text_20_body">Информационный видеоматериал направлен на повышение информационной грамотности интернет-пользователей и предупреждение рисков их вовлечения в противоправную деятельность.</text:p>
      <text:p text:style-name="Text_20_body">Видеоролик нацелен на подростковую и молодежную аудиторию и предназначен для использования субъектами профилактической деятельности в городе Москве.</text:p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><text:span text:style-name="T1">Смотреть по ссылке_</text:span><text:a xlink:type="simple" xlink:href="https://www.mos.ru/news/item/105790073/" office:name=""><text:span text:style-name="Definition"><text:span text:style-name="T1">Информационный видеоролик о безопасном поведении в сети Интернет</text:span></text:span></text:a></text:p>
      <text:p text:style-name="Text_20_body"/>
      <text:p text:style-name="Text_20_body"/>
      <text:p text:style-name="Text_20_body"><text:line-break/></text:p>
      <text:p text:style-name="Text_20_body">Адрес страницы: <text:a xlink:type="simple" xlink:href="http://mitino.mos.ru/presscenter/important/detail/10779322.html" office:name=""><text:span text:style-name="Definition">http://mitino.mos.ru/presscenter/important/detail/1077932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0T10:32:50Z</meta:creation-date>
    <dc:date>2023-07-10T10:32:50Z</dc:date>
  </office:meta>
</office:document-meta>
</file>