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московского-транспорта"/>День Московского транспорта<text:bookmark-end text:name="день-московского-транспорта"/></text:h>
      <text:p text:style-name="First_20_paragraph">21.06.2022</text:p>
      <text:p text:style-name="Text_20_body">День Московского транспорта отмечается во вторую субботу июля. В 2022 году дата выпадает на 9 июля. <text:a xlink:type="simple" xlink:href="https://www.kp.ru/afisha/msk/prazdniki/den-moskovskogo-transporta/" office:name=""><text:span text:style-name="Definition">Подробнее о событии_</text:span></text:a>тут.</text:p>
      <text:p text:style-name="Text_20_body"><text:line-break/></text:p>
      <text:p text:style-name="Text_20_body">Адрес страницы: <text:a xlink:type="simple" xlink:href="http://mitino.mos.ru/presscenter/important/detail/10881428.html" office:name=""><text:span text:style-name="Definition">http://mitino.mos.ru/presscenter/important/detail/1088142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6:44Z</meta:creation-date>
    <dc:date>2023-07-25T23:16:44Z</dc:date>
  </office:meta>
</office:document-meta>
</file>