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открытых-дверей-в-детском-реабилитационном-центре-гбуз-мнпц-наркологии-дзм"/>День открытых дверей в Детском реабилитационном центре ГБУЗ «МНПЦ наркологии ДЗМ»<text:bookmark-end text:name="день-открытых-дверей-в-детском-реабилитационном-центре-гбуз-мнпц-наркологии-дзм"/></text:h>
      <text:p text:style-name="First_20_paragraph">06.09.2022</text:p>
      <text:p text:style-name="Text_20_body">Детский реабилитационный центр ГБУЗ «МНПЦ наркологии ДЗМ» в соответствии с планом мероприятий Департамента здравоохранения г. Москвы в преддверии Всероссийского дня трезвости в период с 07.09.2022 г. по 14.09.2022 г. проводит День открытых дверей с целью пропаганды здорового образа жизни и привлечения внимания москвичей к проблеме алкоголизма и наркомании среди подрастающего поколения.</text:p>
      <text:p text:style-name="Text_20_body">Посетителям расскажут об оказании бесплатной специализированной консультативной, лечебно-диагностической и реабилитационной помощи несовершеннолетним жителям города Москвы, обратившимся в Детский реабилитационный центр ГБУЗ «МНПЦ наркологии ДЗМ», о необходимости обследования подростков с целью раннего выявления несовершеннолетних употребляющих психоактивные вещества.</text:p>
      <text:p text:style-name="Text_20_body">Во время проведения Дня открытых дверей родители и подростки смогут получить консультации специалистов Детского реабилитационного центра ГБУЗ «МНПЦ наркологии ДЗМ»: врачей психиатров-наркологов, психотерапевтов, медицинских психологов, специалистов мотивационной службы, специалистов по социальной работе, социальных работников.</text:p>
      <text:p text:style-name="Text_20_body"><text:a xlink:type="simple" xlink:href="https://narcologos.ru/11818" office:name=""><text:span text:style-name="Definition"><text:span text:style-name="T1">Детский реабилитационный центр (Наркологический диспансер для несовершеннолетних)</text:span></text:span></text:a></text:p>
      <text:p text:style-name="Text_20_body"><text:span text:style-name="T2">Государственное бюджетное учреждение здравоохранения города Москвы «Московский научно-практический центр наркологии Департамента здравоохранения города Москвы» Детский реабилитационный центр (филиал)</text:span></text:p>
      <text:p text:style-name="Text_20_body">Регистратура: +7 (499) 245-03-85</text:p>
      <text:p text:style-name="Text_20_body">Факс: +7 (499) 245-07-48</text:p>
      <text:p text:style-name="Text_20_body">E-mail: filial_drc@narcologos.ru</text:p>
      <text:p text:style-name="Text_20_body">Режим работы: Режим работы: рабочие дни с 8:00 до 20:00</text:p>
      <text:p text:style-name="Text_20_body">суббота с 9:00 до 16:00</text:p>
      <text:p text:style-name="Text_20_body">воскресенье – выходной</text:p>
      <text:p text:style-name="Text_20_body">Адрес: <text:a xlink:type="simple" xlink:href="https://narcologos.ru/12717" office:name=""><text:span text:style-name="Definition">119034, г. Москва, ул. Остоженка, д. 53 А</text:span></text:a></text:p>
      <text:p text:style-name="Text_20_body">Ближайшие ТПУ: станция метро "Парк культуры" (~100 метров)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1035364.html" office:name=""><text:span text:style-name="Definition">http://mitino.mos.ru/presscenter/important/detail/1103536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5:39Z</meta:creation-date>
    <dc:date>2023-07-25T23:15:39Z</dc:date>
  </office:meta>
</office:document-meta>
</file>