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text:list-style style:name="L1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Text_20_body" style:list-style-name="L1">
    </style:style>
  </office:automatic-styles>
  <office:body>
    <office:text>
      <text:h text:style-name="Heading_20_3" text:outline-level="3"><text:bookmark-start text:name="московский-велофестиваль-2023---велогонка-садовое-кольцо"/>Московский велофестиваль 2023 - велогонка "Садовое кольцо"<text:bookmark-end text:name="московский-велофестиваль-2023---велогонка-садовое-кольцо"/></text:h>
      <text:p text:style-name="First_20_paragraph">24.04.2023</text:p>
      <text:p text:style-name="Text_20_body">Департаментом транспорта и развития дорожно-транспортной инфраструктуры города Москвы ведется подготовка Московского весеннего велофестиваля, запланированного на 21 мая 2023 г. Данное мероприятие направлено на поддержку развития велосипедной культуры и продвижение активного образа жизни.</text:p>
      <text:p text:style-name="Text_20_body">Вместе с тем по маршруту следования велофестиваля планируется организация тематических интерактивных зон (концепция прилагается), расположенных на Баррикадной ул., в Парке Горького и парке искусств «Музеон», парке усадьбы Усачевых-Найденовых, которые будут посвящены передовым проектам Департамента транспорта и тематически оформлены в стилистике Московского скоростного диаметра, Большой кольцевой линии, Московских центральных диаметров (МЦД-3, МЦД-4).</text:p>
      <text:p text:style-name="Text_20_body"><text:line-break/></text:p>
      <text:list text:style-name="L1">
</text:list>
      <text:p text:style-name="First_20_paragraph"><text:line-break/></text:p>
      <text:p text:style-name="Text_20_body">Адрес страницы: <text:a xlink:type="simple" xlink:href="http://mitino.mos.ru/presscenter/important/detail/11548111.html" office:name=""><text:span text:style-name="Definition">http://mitino.mos.ru/presscenter/important/detail/11548111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22:54Z</meta:creation-date>
    <dc:date>2023-07-25T23:22:54Z</dc:date>
  </office:meta>
</office:document-meta>
</file>