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осенний-велофестиваль"/>Московский осенний велофестиваль<text:bookmark-end text:name="московский-осенний-велофестиваль"/></text:h>
      <text:p text:style-name="First_20_paragraph">04.09.2023</text:p>
      <text:p text:style-name="Text_20_body">                                                                            16 сентября 2023 г. с 10:00 до 22:00 Транспортным комплексом города Москвы запланировано проведение Московского осеннего велофестиваля на территории Северного речного вокзала (далее – СРВ).</text:p>
      <text:p text:style-name="Text_20_body">Мероприятие направлено на поддержку развития велосипедной культуры и продвижение активного образа жизни горожан.</text:p>
      <text:p text:style-name="Text_20_body"><text:line-break/></text:p>
      <text:p text:style-name="Text_20_body">На фестивале будут организованы тематические развлекательные зоны и интерактивные площадки для участников мероприятия и гостей СРВ, водные шоу-программы, а также выступление популярных музыкальных артистов.</text:p>
      <text:p text:style-name="Text_20_body">Надо отметить, что <text:a xlink:type="simple" xlink:href="https://sao.mos.ru/upload/medialibrary/d7c/yxtfgz3tgh6a5bt3ny3riouwce8n1d6j/_Kontseptsiya_Osennego_velofestivalya.pdf" office:name=""><text:span text:style-name="Definition"><text:span text:style-name="T1">в этот раз Велофестиваль пройдет в новом формате</text:span></text:span></text:a> ­– вместо велозаезда участников ждет праздник на Северном речном вокзале.</text:p>
      <text:p text:style-name="Text_20_body">16 сентября с 10:00 до 22:00 для всех пройдет масштабный квест на велосипедную тематику. При этом велосипед брать с собой необязательно.</text:p>
      <text:p text:style-name="Text_20_body">Кроме того, участников ждут:</text:p>
      <text:p text:style-name="Text_20_body">- конкурсы и мероприятия от партнеров с призами и подарками по территории всего парка;</text:p>
      <text:p text:style-name="Text_20_body">- развлекательная программа для детей и взрослых.</text:p>
      <text:p text:style-name="Text_20_body">«Этой осенью мы решили провести праздник в парке Северного речного вокзала, где будет большая развлекательная программа. Приходите с семьей и детьми — будет интересно! Мы ежегодно проводим различные мероприятия по поручению Мэра Москвы Сергея Собянина, чтобы популяризировать велоспорт и велодвижение среди москвичей, пробуем новые форматы», — рассказал Максим Ликсутов.</text:p>
      <text:p text:style-name="Text_20_body">Зарегистрироваться можно по ссылке: <text:a xlink:type="simple" xlink:href="https://mosvelofest.ru/events/16sep/about/" office:name=""><text:span text:style-name="Definition"><text:span text:style-name="T1">https://mosvelofest.ru/events/16sep/about/</text:span>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1810686.html" office:name=""><text:span text:style-name="Definition">http://mitino.mos.ru/presscenter/important/detail/1181068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11:51:41Z</meta:creation-date>
    <dc:date>2023-09-04T11:51:41Z</dc:date>
  </office:meta>
</office:document-meta>
</file>