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ект-доброволец-гин"/>ПРОЕКТ ДОБРОВОЛЕЦ ГИН<text:bookmark-end text:name="проект-доброволец-гин"/></text:h>
      <text:p text:style-name="First_20_paragraph">02.10.2023</text:p>
      <text:p text:style-name="Text_20_body"><text:line-break/></text:p>
      <text:p text:style-name="Text_20_body">Адрес страницы: <text:a xlink:type="simple" xlink:href="http://mitino.mos.ru/presscenter/important/detail/11866388.html" office:name=""><text:span text:style-name="Definition">http://mitino.mos.ru/presscenter/important/detail/1186638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9T23:52:11Z</meta:creation-date>
    <dc:date>2024-05-29T23:52:11Z</dc:date>
  </office:meta>
</office:document-meta>
</file>