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осковский-городской-университет-управления-правительства-москвы-имени-ю.м.-лужкова-оказывает-бесплатные-юридические-услуги-жителям-города-москвы"/>Московский городской университет управления Правительства Москвы имени Ю.М. Лужкова оказывает бесплатные юридические услуги жителям города Москвы<text:bookmark-end text:name="московский-городской-университет-управления-правительства-москвы-имени-ю.м.-лужкова-оказывает-бесплатные-юридические-услуги-жителям-города-москвы"/></text:h>
      <text:p text:style-name="First_20_paragraph">02.10.2023</text:p>
      <text:p text:style-name="Text_20_body">Московский городской университет управления Правительства Москвы имени Ю.М. Лужкова продолжает работу по оказанию бесплатных юридических услуг жителям города Москвы.</text:p>
      <text:p text:style-name="Text_20_body">Консультирование по всем юридическим вопросам проводят студенты старших курсов под руководством юристов-практиков.</text:p>
      <text:p text:style-name="Text_20_body">Место проведения: город Москва ул. Сретенка, 28.</text:p>
      <text:p text:style-name="Text_20_body">Время проведения консультации: понедельник, четверг с 17.30 до 21.00</text:p>
      <text:p text:style-name="Text_20_body">(строго по предварительной записи).</text:p>
      <text:p text:style-name="Text_20_body">Телефон для предварительной записи и справок: (495)-957-75-71</text:p>
      <text:p text:style-name="Text_20_body">(с 9.00 до 17.15 пн.- пт.).</text:p>
      <text:p text:style-name="Text_20_body"><text:line-break/></text:p>
      <text:p text:style-name="Text_20_body">Адрес страницы: <text:a xlink:type="simple" xlink:href="http://mitino.mos.ru/presscenter/important/detail/11866410.html" office:name=""><text:span text:style-name="Definition">http://mitino.mos.ru/presscenter/important/detail/11866410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15T00:42:10Z</meta:creation-date>
    <dc:date>2024-08-15T00:42:10Z</dc:date>
  </office:meta>
</office:document-meta>
</file>