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зменение-схемы-дорожного-движения-на-дворовой-территории"/>Изменение схемы дорожного движения на дворовой территории<text:bookmark-end text:name="изменение-схемы-дорожного-движения-на-дворовой-территории"/></text:h>
      <text:p text:style-name="First_20_paragraph">23.10.2023</text:p>
      <text:p text:style-name="Text_20_body"><text:span text:style-name="T1">Причина:</text:span> Изменение схемы дорожного движения на дворовой территории вводится для повышения безопасности дорожного движения, упорядочивания автомобильных потоков и доступности социальных объектов района Митино, ввиду стихийной парковки автотранспортных средств.</text:p>
      <text:p text:style-name="Text_20_body"><text:span text:style-name="T1">Участок:</text:span> Пятницкое ш., д.12, к.1-к.3</text:p>
      <text:p text:style-name="Text_20_body"><text:span text:style-name="T1">Дата:</text:span> с 23.10.2023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mitino.mos.ru/presscenter/important/detail/11926123.html" office:name=""><text:span text:style-name="Definition">http://mitino.mos.ru/presscenter/important/detail/11926123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2-13T03:03:41Z</meta:creation-date>
    <dc:date>2023-12-13T03:03:41Z</dc:date>
  </office:meta>
</office:document-meta>
</file>