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вете-рядом-с-метро-пятницкое-шоссе-тогда-больше-не-нужно-думать-где-удобно-припарковать-авто"/>Живете рядом с метро «Пятницкое шоссе»? Тогда больше не нужно думать, где удобно припарковать авто<text:bookmark-end text:name="живете-рядом-с-метро-пятницкое-шоссе-тогда-больше-не-нужно-думать-где-удобно-припарковать-авто"/></text:h>
      <text:p text:style-name="First_20_paragraph">02.11.2023</text:p>
      <text:p text:style-name="Text_20_body">С 1 ноября 50 мест на перехватывающей парковке № 9139 станут абонементными. Максим Ликсутов сообщил, что их выделили по просьбам жителей.</text:p>
      <text:p text:style-name="Text_20_body">Абонементные места обустраивают в районах, где москвичам необходима длительная парковка. Например, рядом с работой или домом.</text:p>
      <text:p text:style-name="Text_20_body">В чем плюсы:</text:p>
      <text:p text:style-name="Text_20_body">- гарантированное место на обустроенной городской парковке</text:p>
      <text:p text:style-name="Text_20_body">- право приоритетного продления абонемента при его покупке</text:p>
      <text:p text:style-name="Text_20_body">«Мы анализируем заполняемость парковок и выделяем на них места под абонементы, если видим такой запрос от жителей. Сейчас в столице уже организованы более 2,6 тыс. абонементных мест на 45 парковках со шлагбаумом. С 1 ноября в их число войдет и парковка у станции «Пятницкое шоссе». Мы продолжаем развивать парковочное пространство города и делать его удобнее для автомобилистов по поручению Мэра Москвы Сергея Собянина», (https://t.me/mos_sobyanin/5416) — отметил Максим Ликсутов.</text:p>
      <text:p text:style-name="Text_20_body">Одновременно сообщаем, что на перехватывающей № 9211 (Новотушинский пр., д.8, к.1 также имеется возможность приобретения абонементов в количестве 50 мест).</text:p>
      <text:p text:style-name="Text_20_body"><text:line-break/></text:p>
      <text:p text:style-name="Text_20_body">Адрес страницы: <text:a xlink:type="simple" xlink:href="http://mitino.mos.ru/presscenter/important/detail/11958058.html" office:name=""><text:span text:style-name="Definition">http://mitino.mos.ru/presscenter/important/detail/1195805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6T06:37:47Z</meta:creation-date>
    <dc:date>2023-12-06T06:37:47Z</dc:date>
  </office:meta>
</office:document-meta>
</file>