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втошкола-досааф-россии-приглашает-на-обучение"/>Автошкола ДОСААФ России приглашает на обучение<text:bookmark-end text:name="автошкола-досааф-россии-приглашает-на-обучение"/></text:h>
      <text:p text:style-name="First_20_paragraph">13.12.2023</text:p>
      <text:p text:style-name="Text_20_body"><text:line-break/></text:p>
      <text:p text:style-name="Text_20_body">Адрес страницы: <text:a xlink:type="simple" xlink:href="http://mitino.mos.ru/presscenter/important/detail/12044023.html" office:name=""><text:span text:style-name="Definition">http://mitino.mos.ru/presscenter/important/detail/1204402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5T16:47:22Z</meta:creation-date>
    <dc:date>2024-08-15T16:47:22Z</dc:date>
  </office:meta>
</office:document-meta>
</file>