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лась-регистрация-на-участие-в-новом-потоке-программы-прокачай-свой-бизнес-вместе-с-наставником"/>Открылась регистрация на участие в новом потоке программы «Прокачай свой бизнес вместе с наставником»<text:bookmark-end text:name="открылась-регистрация-на-участие-в-новом-потоке-программы-прокачай-свой-бизнес-вместе-с-наставником"/></text:h>
      <text:p text:style-name="First_20_paragraph">08.02.2024</text:p>
      <text:p text:style-name="Text_20_body"><text:span text:style-name="T1">Кураторами станут 15 представителей сфер услуг, маркетинга, производства, строительства и других отраслей.</text:span><text:line-break/><text:line-break/>В Москве начался прием заявок на участие в новом потоке программы «Прокачай свой бизнес вместе с наставником». В рамках двухмесячного курса 100 предпринимателей будут работать над развитием своего дела вместе с профессионалами различных индустрий. Об этом сообщила Наталья Сергунина, заместитель Мэра Москвы.<text:line-break/><text:line-break/>Регистрация открыта до 27 февраля на городском портале mbm.mos.ru.<text:line-break/><text:line-break/>«Проект действует в столице с 2021 года. С тех пор его востребованность выросла больше чем в два раза. Как показал опрос выпускников прошлого года, каждый третий увеличил оборот и клиентскую базу, а каждый четвертый вывел на рынок новый продукт. Всего поддержкой экспертов воспользовались уже две тысячи предпринимателей», — отметила Наталья Сергунина.<text:line-break/><text:line-break/>В роли наставников выступают действующие бизнесмены, специализирующиеся на одном из ключевых аспектов — продажах, маркетинге или управлении. Они помогают участникам найти точки роста, рассказывают, как вывести предприятие на новый уровень, и знакомят с мерами поддержки.<text:line-break/><text:line-break/>Кураторами в предстоящем потоке станут 15 представителей сфер услуг, маркетинга, производства, строительства и других отраслей. Среди них глава консалтингового агентства Герман Ткаченко и владелица швейно-вышивального производства Екатерина Евпланова.<text:line-break/><text:line-break/>Распределение по наставникам пройдет на первой встрече, 28 февраля. Остальные занятия будут проводиться как очно, так и в онлайн-формате.<text:line-break/><text:line-break/>Реализация программы соответствует задачам нацпроекта «<text:a xlink:type="simple" xlink:href="https://национальныепроекты.рф/projects/msp" office:name=""><text:span text:style-name="Definition">Малое и среднее предпринимательство и поддержка индивидуальной предпринимательской инициативы</text:span></text:a>».</text:p>
      <text:p text:style-name="Text_20_body"><text:line-break/></text:p>
      <text:p text:style-name="Text_20_body">Адрес страницы: <text:a xlink:type="simple" xlink:href="http://mitino.mos.ru/presscenter/important/detail/12154908.html" office:name=""><text:span text:style-name="Definition">http://mitino.mos.ru/presscenter/important/detail/1215490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1T23:14:27Z</meta:creation-date>
    <dc:date>2024-02-21T23:14:27Z</dc:date>
  </office:meta>
</office:document-meta>
</file>