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армия-арт---конкурсный-отбор-на-смену-в-мдц-артек"/>«ЮНАРМИЯ АРТ» - конкурсный отбор на Смену в МДЦ «Артек»<text:bookmark-end text:name="юнармия-арт---конкурсный-отбор-на-смену-в-мдц-артек"/></text:h>
      <text:p text:style-name="First_20_paragraph">20.06.2024</text:p>
      <text:p text:style-name="Text_20_body">Всероссийское детско-юношеское военно-патриотическое общественное движение «ЮНАРМИЯ» в период с 25 – 26 сентября по 15 – 16 октября 2024 г. проводит дополнительную общеразвивающую программу творческой направленности «ЮНАРМИЯ АРТ» на базе «Международный детский центр «Артек» (Крым, г. Ялта, пгт. Гурзуф, ул. Ленинградская, д. 41).</text:p>
      <text:p text:style-name="Text_20_body">Программа позволит юнармейцам не только повысить свои знания в области истории возникновения и развития Вооружённых сил Российской Федерации, но и пройти «Курс молодого бойца», познакомиться с воинскими обязанностями и порядком прохождения службы в рядах Вооружённых сил России.</text:p>
      <text:p text:style-name="Text_20_body">Участниками конкурсного отбора смогут стать подростки 11-17 лет, являющиеся членами ВВПОД «ЮНАРМИЯ», имеющие творческие достижения в конкурсах и мероприятиях вокальной, хореографической, литературно-художественной направленности и изобразительного искусства, а также принимающие активное участие в жизни «ЮНАРМИИ». Подтверждением участия в Движении является</text:p>
      <text:p text:style-name="Text_20_body">индивидуальный номер участника ВВПОД «ЮНАРМИЯ», генерируемый АИС «ЮНАРМИЯ» и имеющий статус «Актив» (указывается участником в заявке). Заявки участников, не имеющих регистрации в АИС «ЮНАРМИЯ», конкурсной комиссией не рассматриваются. Более подробно с условиями участия в мероприятии можно ознакомиться в <text:a xlink:type="simple" xlink:href="https://yunarmy.ru/upload/iblock/ea9/POLOZHENIE_O_KONKURSNOM_OTBORE_YUNARMIYA_ART_2024_MDTS_ARTEK.pdf" office:name=""><text:span text:style-name="Definition">Положении о конкурсе</text:span></text:a> .</text:p>
      <text:p text:style-name="Text_20_body">Обращаем ваше внимание, что приём конкурсных работ осуществляется в период с 17 июня по 17 июля 2024 г. Результаты отбора будут опубликованы на официальном сайте ВВПОД «ЮНАРМИЯ» 12 августа 2024 г.</text:p>
      <text:p text:style-name="Text_20_body"><text:line-break/></text:p>
      <text:p text:style-name="Text_20_body">Адрес страницы: <text:a xlink:type="simple" xlink:href="http://mitino.mos.ru/presscenter/important/detail/12433392.html" office:name=""><text:span text:style-name="Definition">http://mitino.mos.ru/presscenter/important/detail/1243339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8T07:05:04Z</meta:creation-date>
    <dc:date>2024-08-18T07:05:04Z</dc:date>
  </office:meta>
</office:document-meta>
</file>