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честь-дня-семьи-любви-и-верности-в-увд-по-сзао-общественники-поздравили-полицейские-семьи"/>В честь Дня семьи, любви и верности в УВД по СЗАО общественники поздравили полицейские семьи<text:bookmark-end text:name="в-честь-дня-семьи-любви-и-верности-в-увд-по-сзао-общественники-поздравили-полицейские-семьи"/></text:h>
      <text:p text:style-name="First_20_paragraph">08.07.2024</text:p>
      <text:p text:style-name="Text_20_body">Председатели Общественного совета при УВД Виктор Швидкин и Совета ветеранов УВД Владимир Рубан встретились с семьями сотрудников органов внутренних дел, чтобы поздравить их с наступающим праздником.</text:p>
      <text:p text:style-name="Text_20_body"><text:line-break/></text:p>
      <text:p text:style-name="Text_20_body">В торжественной обстановке в адрес полицейских семейных пар прозвучало много теплых и добрых слов от организаторов мероприятия. Поздравляя собравшихся, Виктор Швидкин отметил, что, несмотря на свою нелегкую службу, эти семьи находят время для своих родных и являются примером настоящей любви для своих коллег.</text:p>
      <text:p text:style-name="Text_20_body"><text:line-break/></text:p>
      <text:p text:style-name="Text_20_body">В завершение мероприятия виновники торжества получили букеты цветов и наборы шоколадных конфет, а затем поблагодарили общественников за оказанное внимание и рассказали свою историю создания семь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2467624.html" office:name=""><text:span text:style-name="Definition">http://mitino.mos.ru/presscenter/important/detail/1246762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14:00:58Z</meta:creation-date>
    <dc:date>2024-12-18T14:00:58Z</dc:date>
  </office:meta>
</office:document-meta>
</file>