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ыбный-день-на-тверской-площади"/>Рыбный день на Тверской площади<text:bookmark-end text:name="рыбный-день-на-тверской-площади"/></text:h>
      <text:p text:style-name="First_20_paragraph">03.09.2014</text:p>
      <text:p text:style-name="Text_20_body"><text:span text:style-name="T1">4 сентября в рамках фестиваля региональных продуктов «Мосгастроном» на Тверской площади пройдет рыбный день. В четверг бренд-шеф рыбной эколавки «Свои люди» проведет мастер-класс по запеканию трески и приготовлению наваристой ухи – ее смогут попробовать все желающие.</text:span></text:p>
      <text:p text:style-name="Text_20_body">Место встречи изменить нельзя. На Тверской площади москвичей по-прежнему ждут интересные и бесплатные уроки на теплой и уютной кухне проекта «Кулинарная школа». Четверг целиком и полностью посвящен промысловой рыбе. Чтобы создать особое настроение, приходите на площадь в тельняшках!</text:p>
      <text:p text:style-name="Text_20_body"><text:span text:style-name="T1">16:30 – 17:30</text:span></text:p>
      <text:p text:style-name="Text_20_body">В рамках своего мастер-класса бренд-шеф эколавки «Свои люди» Валерий Бородин <text:bookmark text:name="id__GoBack"/> (Владивосток) научит москвичей запекать в фольге филе океанической трески в сливочно-чесночном соусе, а также готовить салат из морской капусты с кальмаром.</text:p>
      <text:p text:style-name="Text_20_body"><text:span text:style-name="T1">16:30 – 17:30</text:span></text:p>
      <text:p text:style-name="Text_20_body">Дети смогут посетить мастер-класс по созданию театральной игрушки «Волшебный карп» на площадке «Творческая мастерская». Делиться секретами будет Виктория Щербенко, преподаватель рисунка и живописи, педагог «Бюро детского счастья» и открытых мастерских музея «Гараж».</text:p>
      <text:p text:style-name="Text_20_body"><text:span text:style-name="T1">18:00</text:span></text:p>
      <text:p text:style-name="Text_20_body">В шесть вечера начнется дегустация свежесваренной ухи (50 руб./тарелка). Москвичи отведают традиционную камчатскую уху из настоящей промысловой рыбы России. Уха будет готовиться в чугунном казане на печи, выкованной русскими кузнецами.</text:p>
      <text:p text:style-name="Text_20_body"><text:span text:style-name="T1">16:00 – 19:00</text:span></text:p>
      <text:p text:style-name="Text_20_body">Вечером детей ждет развлекательная программа с ведущим-аниматором, который будет играть с ребятами (рыбалка в фонтане, вязание морских узлов из каната, морские игры и т.д.) и заодно вести дегустацию.</text:p>
      <text:p text:style-name="Text_20_body"><text:span text:style-name="T2">Фестиваль региональных продуктов «Мосгастроном» продлится до 28 сентября. Подробности, веб-трансляции и расписание «Кулинарной школы» можно посмотреть на сайте</text:span> <text:a xlink:type="simple" xlink:href="http://mosgastronom.ru/" office:name=""><text:span text:style-name="Definition"><text:span text:style-name="T2">http://mosgastronom.ru</text:span></text:span></text:a><text:span text:style-name="T2">.</text:span></text:p>
      <text:p text:style-name="Text_20_body"><text:line-break/></text:p>
      <text:p text:style-name="Text_20_body">Адрес страницы: <text:a xlink:type="simple" xlink:href="http://mitino.mos.ru/presscenter/important/detail/1256923.html" office:name=""><text:span text:style-name="Definition">http://mitino.mos.ru/presscenter/important/detail/125692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2:31:28Z</meta:creation-date>
    <dc:date>2023-06-07T02:31:28Z</dc:date>
  </office:meta>
</office:document-meta>
</file>