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ктивный-гражданин-теперь-будет-искать-людей"/>Активный гражданин теперь будет искать людей<text:bookmark-end text:name="активный-гражданин-теперь-будет-искать-людей"/></text:h>
      <text:p text:style-name="First_20_paragraph">04.09.2014</text:p>
      <text:p text:style-name="Text_20_body">Пользователи приложения Правительства Москвы «Активный гражданин» смогут помочь в поиске пропавших людей. Вместе с текущими опросами по важным городским и местным проблемам в систему будут транслироваться приметы и фотографии пропавших людей, переданные добровольческим поисково-спасательным отрядом «Лиза Алерт».</text:p>
      <text:p text:style-name="Text_20_body">Ориентировки на людей, поиск которых ведут волонтеры отряда «Лиза алерт», будут видеть пользователи системы, отметившие в своем профиле район исчезновения и соседние с ним районы. В случае пропажи ребенка приметы транслируются на всех без исключения пользователей.</text:p>
      <text:p text:style-name="Text_20_body">Пользователь может отметить, видел ли он пропавшего человека, узнать телефон, по которому можно связаться в случае его обнаружения, а также заявить о желании участвовать в поисково-спасательной операции на месте или готовности распечатать и распространить листовку с приметами.</text:p>
      <text:p text:style-name="Text_20_body">Опросы добровольного отряда «Лиза алерт» стартуют в преддверии грибного сезона, когда в лесах Новой Москвы теряется особенно много людей. «Активный гражданин» поможет оперативно распространить информацию о текущих поисковых операциях в лесных условиях и собрать добровольцев с необходимыми навыками и оборудованием.</text:p>
      <text:p text:style-name="Text_20_body">Баллы за участие в опросах «Лизы алерт» начисляться не будут. При этом самые активные участники поисковых операций получат единовременный бонус равный 1000 баллов.</text:p>
      <text:p text:style-name="Text_20_body">С момента запуска постоянными пользователями проекта «Активный гражданин» стали свыше 300 тыс. москвичей.</text:p>
      <text:p text:style-name="Text_20_body"><text:line-break/></text:p>
      <text:p text:style-name="Text_20_body">Адрес страницы: <text:a xlink:type="simple" xlink:href="http://mitino.mos.ru/presscenter/important/detail/1262628.html" office:name=""><text:span text:style-name="Definition">http://mitino.mos.ru/presscenter/important/detail/126262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7:53Z</meta:creation-date>
    <dc:date>2023-07-25T23:27:53Z</dc:date>
  </office:meta>
</office:document-meta>
</file>