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адья.-зимняя-сказка---2024"/>Ладья. Зимняя сказка - 2024<text:bookmark-end text:name="ладья.-зимняя-сказка---2024"/></text:h>
      <text:p text:style-name="First_20_paragraph">10.12.2024</text:p>
      <text:p text:style-name="Text_20_body">В целях поддержки отечественных производителей и продвижения продукции промыслов на российском и зарубежном рынках, совершенствования художественного уровня и мастерства, повышения квалификации специалистов отрасли и популяризации народного искусства, Ассоциацией «Народные художественные промыслы России» с 18 по 22 декабря 2024 года в ЦВК «Экспоцентр» проводится крупнейшая в стране Выставка-ярмарка народных художественных промыслов «ЛАДЬЯ. Зимняя сказка-2024».</text:p>
      <text:p text:style-name="Text_20_body">Выставка организуется при поддержке Министерства экономического развития Российской Федерации, ООГО «Российский фонд культуры», Министерства промышленности и торговли Российской Федерации, Торгово-промышленной палаты Российской Федерации.</text:p>
      <text:p text:style-name="Text_20_body">Генеральный спонсор выставки – ПАО «Транснефть».</text:p>
      <text:p text:style-name="Text_20_body">Соорганизатор выставки – АО «ЭКСПОЦЕНТР».</text:p>
      <text:p text:style-name="Text_20_body">«ЛАДЬЯ» – единственный выставочный проект России, который представляет весь спектр народного искусства в стране. Ежегодно Выставка признается социально значимой и пользуется огромной популярностью у москвичей и гостей столицы. В выставке примут участие не только организации традиционных промыслов, но и творческие объединения, индивидуально работающие мастера и ремесленники из большинства регионов России.</text:p>
      <text:p text:style-name="Text_20_body">Площадь выставки составит более 25 000 кв.м.</text:p>
      <text:p text:style-name="Text_20_body">Выставка является не только творческой лабораторией, авторитетной профессиональной площадкой, но и коммуникационной средой для развития деловой активности участников и гостей выставки – диалога, дискуссий, погружения в проблематику развития отрасли. Гости мероприятия смогут увидеть собранную вместе богатейшую палитру народных художественных промыслов со всей России, оценить новые возможности и векторы развития отрасли, познакомиться с новинками, найти новых клиентов и наладить новые партнёрские отношения.</text:p>
      <text:p text:style-name="Text_20_body">По традиции свои лучшие изделия представят всемирно известные промыслы и центры народного искусства: Хохлома и Городец, Ростовская финифть, Гжель, Кадомский вениз, Вологодское, Елецкое и Михайловское кружево, Кизляр, Кубачи, Жостово, Торжокские золотошвеи, Палех, Холуй и многие-многие другие. Наряду с предприятиями промыслов и мастерами, работающими индивидуально, в выставке примут участие образовательные учреждения, ведущие подготовку кадров для предприятий промыслов.</text:p>
      <text:p text:style-name="Text_20_body">Участие в выставке коллективных стендов субъектов Российской Федерации позволит не только представить всё разнообразие традиционных промыслов и ремёсел региона, но и даст возможность презентовать лучшие туристические маршруты в местах традиционного бытования промыслов, объединяющие туристские комплексы на базе действующих предприятий промыслов, музейные и выставочные центры, площадки для интерактивных туристских программ.</text:p>
      <text:p text:style-name="Text_20_body">Экспозиция выставки будет сформирована по отраслевому принципу: салоны фарфора и керамики, лаковой живописи, художественной резьбы по дереву и кости, росписи по металлу, художественного ткачества и ковроделия, художественной обработки металла и кожи, хрусталя и стекла и т.д.</text:p>
      <text:p text:style-name="Text_20_body">Участники выставки представят новые образцы изделий народных художественных промыслов признанного художественного достоинства, а также возможности своих организаций по приёму туристических групп и индивидуальных туристов.</text:p>
      <text:p text:style-name="Text_20_body">Выставку сопроводит обширная деловая программа, в рамках которой специалистам представится возможность обсудить ключевые проблемы отрасли народных художественных промыслов. Запланированы мероприятия различного формата: круглые столы, панельные дискуссии, консультационные площадки. Будут затронуты темы о важности создания в регионах объединений мастеров и ремесленников, о комплексе услуг, предоставляемых Центрами «Мой бизнес», о туристическом потенциале мест традиционного бытования промыслов, а также охране интеллектуальной собственности.</text:p>
      <text:p text:style-name="Text_20_body">«Город мастеров» откроет гостям выставки секреты профессионального мастерства – ведущие художники промыслов и мастера продемонстрируют старинные техники изготовления изделий промыслов: роспись по дереву, ткани и металлу, гончарство, резьба по кости, камню и дереву, лепка игрушки, ковка, кружевоплетение, ювелирное искусство.</text:p>
      <text:p text:style-name="Text_20_body">Для юных посетителей организуется детская площадка с занимательными мастер-классами по различным видам промыслов и ремёсел.</text:p>
      <text:p text:style-name="Text_20_body">Широкая концертная программа пройдёт на сценических площадках выставки. Участие в программе примут как профессиональные артисты, так и творческие коллективы со всей России, состоятся показы моделей одежды российских дизайнеров.</text:p>
      <text:p text:style-name="Text_20_body">Всё это позволит выставке стать не только рабочей площадкой, которая используется в качестве маркетингового инструмента для создания товаропроводящей сети промыслов, но и зрелищным мероприятием, адресованным современной аудитории, в том числе, молодёжной и детской.</text:p>
      <text:p text:style-name="Text_20_body">«ЛАДЬЯ. Зимняя сказка-2024» — это мир удивительной неповторимой красоты традиционной культуры народов России, радующий плодами вдохновения талантливых и умелых мастеров. Здесь приветствуется талант, креативные идеи, встречаются и общаются люди, влюблённые в народное искусство и российскую культуру!</text:p>
      <text:p text:style-name="Text_20_body"><text:line-break/></text:p>
      <text:p text:style-name="Text_20_body">Адрес страницы: <text:a xlink:type="simple" xlink:href="http://mitino.mos.ru/presscenter/important/detail/12709636.html" office:name=""><text:span text:style-name="Definition">http://mitino.mos.ru/presscenter/important/detail/1270963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9T18:34:19Z</meta:creation-date>
    <dc:date>2025-02-19T18:34:19Z</dc:date>
  </office:meta>
</office:document-meta>
</file>