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катание-на-тюбингах-и-санках-в-местах-несанкционированных-для-зимнего-отдыха-запрещено"/>Внимание! Катание на тюбингах и санках в местах, несанкционированных для зимнего отдыха, запрещено!<text:bookmark-end text:name="внимание-катание-на-тюбингах-и-санках-в-местах-несанкционированных-для-зимнего-отдыха-запрещено"/></text:h>
      <text:p text:style-name="First_20_paragraph">19.12.2024</text:p>
      <text:p text:style-name="Text_20_body"><text:line-break/></text:p>
      <text:p text:style-name="Text_20_body">Адрес страницы: <text:a xlink:type="simple" xlink:href="http://mitino.mos.ru/presscenter/important/detail/12728468.html" office:name=""><text:span text:style-name="Definition">http://mitino.mos.ru/presscenter/important/detail/1272846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11:08:26Z</meta:creation-date>
    <dc:date>2024-12-19T11:08:26Z</dc:date>
  </office:meta>
</office:document-meta>
</file>