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нарушениях-антитабачного-закона"/>О нарушениях «Антитабачного Закона»<text:bookmark-end text:name="о-нарушениях-антитабачного-закона"/></text:h>
      <text:p text:style-name="First_20_paragraph">03.09.2014</text:p>
      <text:p text:style-name="Text_20_body"><text:span text:style-name="T1">Уважаемые жители!</text:span></text:p>
      <text:p text:style-name="Text_20_body"><text:line-break/></text:p>
      <text:p text:style-name="Text_20_body">15 ноября 2013 года вступили в силу большинство положений Федерального закона от 21.10.2013 № 274-ФЗ «О внесении изменений в Кодекс РФ об административных правонарушениях и Федеральный закон “О рекламе” в связи с принятием Федерального закона “Об охране здоровья граждан от воздействия окружающего табачного дыма и последствий потребления табака“», в котором установлены штрафы за нарушение требований Федерального закона от 23.02.2013 № 15-ФЗ. Нововведения касаются, в частности, продавцов табачной продукции, рекламодателей, рекламопроизводителей, владельцев помещений, в которых курение запрещено.</text:p>
      <text:p text:style-name="Text_20_body"><text:line-break/></text:p>
      <text:p text:style-name="Text_20_body">За нарушение «антитабачного закона» штрафовать будут и граждан, в том числе за курение на лестничных клетках многоквартирных домов (ст. 6.24 КоАП РФ в редакции Закона № 274):</text:p>
      <text:p text:style-name="Text_20_body"><text:span text:style-name="T1">• за курение в неположенном месте - на сумму от 500 руб. до 1500 руб.;</text:span></text:p>
      <text:p text:style-name="Text_20_body"><text:span text:style-name="T1">• на детской площадке - от 2000 руб. до 3000 руб.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274242.html" office:name=""><text:span text:style-name="Definition">http://mitino.mos.ru/presscenter/important/detail/127424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6:37Z</meta:creation-date>
    <dc:date>2023-07-25T23:26:37Z</dc:date>
  </office:meta>
</office:document-meta>
</file>