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людайте-тишину"/>Соблюдайте тишину!<text:bookmark-end text:name="соблюдайте-тишину"/></text:h>
      <text:p text:style-name="First_20_paragraph">03.09.2014</text:p>
      <text:p text:style-name="Text_20_body"><text:span text:style-name="T1">Уважаемые жители!</text:span></text:p>
      <text:p text:style-name="Text_20_body"><text:line-break/></text:p>
      <text:p text:style-name="Text_20_body">Законодательными органами Российской Федерации и города Москвы принят ряд актов, защищающих покой граждан не только в ночное, но и в дневное время.</text:p>
      <text:p text:style-name="Text_20_body"><text:line-break/></text:p>
      <text:p text:style-name="Text_20_body">Закон № 52-ФЗ «О санитарно-эпидемиологическом благополучии населения» включает в себя раздел о тишине, в котором четко ограничивается допустимый уровень шума днем и ночью и временные границы. Наиболее частые беспокойства вызывает нарушение норм закона в ночное время, когда обычно человек отдыхает перед следующим рабочим днем. Уровень шума с 7-00 до 23-00 не должен превышать 40 дБ, а с 23-00 до 7-00 – 30 дБ. Чтобы понять, насколько громок такой звук, достаточно сказать, что, например, уровень шума от сработавшей сигнализации в припаркованном возле дома автомобиле составляет 80-100 дБ.</text:p>
      <text:p text:style-name="Text_20_body"><text:line-break/></text:p>
      <text:p text:style-name="Text_20_body">Закон города Москвы «О порядке переустройства помещений в жилых домах на территории города Москвы» (в ред. Закона г. Москвы от 07.04.2004 N 22) регламентирует порядок проведения работ по переустройству помещений. Общая продолжительность работ по переустройству помещений не может превышать четырех месяцев, если иное не предусмотрено в разрешительных документах. При проведении работ, в частности, запрещается: производить работы в воскресные и праздничные нерабочие дни; начинать работы, сопряженные с шумом, ранее 9.00 часов и (или) заканчивать их позднее 19.00 часов; применять при производстве работ оборудование и инструменты, вызывающие превышение нормативно допустимого уровня шума и вибрации.</text:p>
      <text:p text:style-name="Text_20_body"><text:line-break/></text:p>
      <text:p text:style-name="Text_20_body">Статья 3.13. Закона города Москвы №45 «Нарушение тишины и покоя граждан» предусматривает наложение штрафных санкций. Совершение действий, нарушающих тишину и покой граждан с 23 часов до 7 часов на установленных законодательством города Москвы защищаемых территориях и в защищаемых помещениях, влечет предупреждение или наложение административного штрафа:</text:p>
      <text:p text:style-name="Text_20_body">• на граждан в размере от одной тысячи до двух тысяч рублей;</text:p>
      <text:p text:style-name="Text_20_body">• на должностных лиц - от четырех тысяч до восьми тысяч рублей;</text:p>
      <text:p text:style-name="Text_20_body">• на юридических лиц - от сорока тысяч до восьмидесяти тысяч рублей.</text:p>
      <text:p text:style-name="Text_20_body"><text:line-break/></text:p>
      <text:p text:style-name="Text_20_body">СОБЛЮДАЙТЕ ТИШИНУ!</text:p>
      <text:p text:style-name="Text_20_body"><text:line-break/></text:p>
      <text:p text:style-name="Text_20_body">ГУП ДЕЗ района «Митино»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274251.html" office:name=""><text:span text:style-name="Definition">http://mitino.mos.ru/presscenter/important/detail/127425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40Z</meta:creation-date>
    <dc:date>2023-07-25T23:26:40Z</dc:date>
  </office:meta>
</office:document-meta>
</file>