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трет-должника-кто-не-платит-за-услуги-жкх"/>Портрет должника: кто не платит за услуги ЖКХ?<text:bookmark-end text:name="портрет-должника-кто-не-платит-за-услуги-жкх"/></text:h>
      <text:p text:style-name="First_20_paragraph">03.09.2014</text:p>
      <text:p text:style-name="Text_20_body">Традиционно считается, что главный неплательщик за услуги ЖКХ - малоимущий гражданин, у которого нет финансовой возможности оплатить услуги ЖКХ.</text:p>
      <text:p text:style-name="Text_20_body">Некоторые СМИ тиражируют образ неплательщика за услуги ЖКХ как одинокого пенсионера, у которого элементарно не хватает пенсии для оплаты «квартплаты». Этот образ кочует из одного издания в другое, вызывая устойчивые ассоциации у москвичей. Тогда как специалисты системы ЕИРЦ /МФЦ утверждают, что «бабушки» и «дедушки» по счетам за «коммуналку» платят всегда.</text:p>
      <text:p text:style-name="Text_20_body">Более того, если ЕПД или квитанция по каким-то причинам оказываются в почтовом ящике на день-другой позже, именно пенсионеры обращаются в абонентские отделы ЕИРЦ/МФЦ, переживают, что потеряли квитанцию за услуги ЖКХ и не смогут оплатить ее вовремя.</text:p>
      <text:p text:style-name="Text_20_body">Сейчас в Москве основными неплательщиками за услуги ЖКХ являются вполне обеспеченные люди, у которых есть все возможности, чтобы оплатить услуги ЖКХ. Нет только желания.</text:p>
      <text:p text:style-name="Text_20_body"><text:span text:style-name="T1">Вдумайтесь: 24% злостных неплательщика за услуги ЖКХ в Москве имеют в собственности два и более жилых помещения. Для многих из них купить квартиру оказалось более доступным, чем оплатить жилищно-коммунальные услуги.</text:span></text:p>
      <text:p text:style-name="Text_20_body">Часть злостных должников уверены, что по каким-то причинам имеют право не платить за услуги ЖКХ. Это их принципиальная позиция. В САО, например, долги одной семьи по услугам ЖКХ превысили 1 млн. руб. В ВАО собственник методично несколько лет подряд коллекционировал счета по услугам ЖКХ, пока долг за «коммуналку» не превысил 400 тыс. рублей.</text:p>
      <text:p text:style-name="Text_20_body">Однако сколько долгу ни копится – платить по счетам все равно придется. В первом случае в счет погашения долга за жилищно-коммунальные услуги было описано имущество неплательщика, в том числе автомобиль. Второй собственник вынужден был продать квартиру, чтобы рассчитаться с долгами.</text:p>
      <text:p text:style-name="Text_20_body">Так стоит ли доводить до этого?</text:p>
      <text:p text:style-name="Text_20_body">В соответствии с Жилищным кодексом услуги ЖКХ должны быть оплачены не позднее 10 числа месяца, следующего за расчетным периодом.</text:p>
      <text:p text:style-name="Text_20_body">В случае, если у вас возникли финансовые сложности с оплатой услуг ЖКХ, обратитесь в абонентский отдел ЕИРЦ/МФЦ, специалисты помогут заключить соглашение о реструктуризации долга и составят удобный для вас график погашения задолженности.</text:p>
      <text:p text:style-name="Text_20_body">Напоминаем, что к должнику по плате ЖКУ могут быть применены следующие меры:</text:p>
      <text:p text:style-name="Text_20_body">- приостановление или ограничение предоставления ЖКУ - БЕЗ СУДЕБНОГО РЕШЕНИЯ (согласно п.117-119 ПП РФ от 06.05.2011 №354 "О предоставлении коммунальных услуг собственникам и пользователям помещений"</text:p>
      <text:p text:style-name="Text_20_body">- взыскание задолженности через суд, включая ПЕНЯ (Согласно ч. 14 ст. 155 ЖК РФ)</text:p>
      <text:p text:style-name="Text_20_body">- наложение ареста на имущество должника, ограничение выезда заграницу и т.д. - во исполнении судебного решения (согласно гл. 7 ФЗ от 02.10.2007 N 229-ФЗ «Об исполнительном производстве».</text:p>
      <text:p text:style-name="Text_20_body">Услуги ЖКХ, по сути, такой же товар, который вы приобретаете. Только в магазине за хлеб вы расплачиваетесь сразу, а за услуги ЖКХ – уже после того, как они были вам предоставлены. Но ведь для порядочного человека постоплата – это не повод, чтобы не платить. Верно?</text:p>
      <text:p text:style-name="Text_20_body"><text:line-break/></text:p>
      <text:p text:style-name="Text_20_body">Адрес страницы: <text:a xlink:type="simple" xlink:href="http://mitino.mos.ru/presscenter/important/detail/1274268.html" office:name=""><text:span text:style-name="Definition">http://mitino.mos.ru/presscenter/important/detail/127426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48Z</meta:creation-date>
    <dc:date>2023-07-25T23:26:48Z</dc:date>
  </office:meta>
</office:document-meta>
</file>