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если-вы-провалились-под-лёд"/>Что делать, если вы провалились под лёд<text:bookmark-end text:name="что-делать-если-вы-провалились-под-лёд"/></text:h>
      <text:p text:style-name="First_20_paragraph">20.01.2025</text:p>
      <text:p text:style-name="Text_20_body"><text:line-break/></text:p>
      <text:p text:style-name="Text_20_body">Адрес страницы: <text:a xlink:type="simple" xlink:href="http://mitino.mos.ru/presscenter/important/detail/12766416.html" office:name=""><text:span text:style-name="Definition">http://mitino.mos.ru/presscenter/important/detail/1276641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5T21:52:07Z</meta:creation-date>
    <dc:date>2025-08-05T21:52:07Z</dc:date>
  </office:meta>
</office:document-meta>
</file>