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помочь-властям-в-борьбе-с-терроризмом"/>Как помочь властям в борьбе с терроризмом<text:bookmark-end text:name="как-помочь-властям-в-борьбе-с-терроризмом"/></text:h>
      <text:p text:style-name="First_20_paragraph">10.09.2014</text:p>
      <text:p text:style-name="Text_20_body">Террористы стараются быть незаметными и неуязвимыми для силовых структур и пытаются спрятаться среди обычных граждан. В этом они видят свою силу. Они стараются обходить ловушки, расставленные спецслужбами, незаметно просачиваясь к своим жертвам. И действительно, работа силовых структур <text:span text:style-name="T1">существенно снижает риск терактов, но не устраняет его</text:span>.</text:p>
      <text:p text:style-name="Text_20_body"><text:span text:style-name="T2">В этом могут помочь только сами граждане, проявив разумную бдительность. Так ли Мы беззащитны против террористов?</text:span></text:p>
      <text:p text:style-name="Text_20_body">Деятельность террористов не всегда бросается в глаза, но все же существуют признаки подготовки террористического акта. При выявлении таких признаков постарайтесь как можно быстрее сообщить о полученных фактах в ближайшее отделение полиции или ФСБ.</text:p>
      <text:p text:style-name="Text_20_body"><text:span text:style-name="T1">1. КАК ВЫЯВИТЬ ТЕРРОРИСТОВ?</text:span></text:p>
      <text:p text:style-name="Text_20_body"><text:span text:style-name="T1">Признаки подготовки теракта</text:span></text:p>
      <text:p text:style-name="Text_20_body">Следует обращать особое внимание на использование арендуемых офисных и жилых помещений (в том числе подвалов). Перемещение и складирование в них предметов, которые, как вам кажется, не должны находиться в этом месте в это время, должны вызывать обоснованные подозрения (например, хранение больших партий мешков с сыпучими веществами). Террористы и их пособники обычно стараются осуществлять подобные действия в вечернее и ночное время суток.</text:p>
      <text:p text:style-name="Text_20_body">Помните, что внешний вид предмета может скрывать его истинное назначение. Террористы маскируют самодельные взрывные устройства под обычные бытовые предметы: сумки, пакеты, свертки и даже детские игрушки.</text:p>
      <text:p text:style-name="Text_20_body"><text:span text:style-name="T1">Внимание! Не пытайтесь предпринимать самостоятельные действия в отношении подозрительных лиц или предметов. Ваша задача — незамедлительно сообщить о своих подозрениях сотрудникам полиции или спецслужб.</text:span></text:p>
      <text:p text:style-name="Text_20_body"><text:span text:style-name="T1">Предварительное изучение объекта теракта</text:span></text:p>
      <text:p text:style-name="Text_20_body">Организаторы террористических акций всегда предварительно изучают место совершения будущего теракта, для чего проводят видео- и фотосъемку, составляют схемы объекта и путей подхода к нему, пытаются получить данные о системе безопасности объекта, в том числе и через сотрудников охраны.</text:p>
      <text:p text:style-name="Text_20_body">Автомобили с террористами никогда не останавливаются радом с местом проведения теракта. В присутствии таксиста (водителя автотранспорта) они стараются не разговаривать, обходиться общими фразами исключительно на родном языке.</text:p>
      <text:p text:style-name="Text_20_body">Во время проживания на квартирах террористы практически не выходят из помещения (им запрещено общаться с соседями, даже при инициативе последних).</text:p>
      <text:p text:style-name="Text_20_body"><text:span text:style-name="T1">Совершение терактов с использованием автомобилей</text:span></text:p>
      <text:p text:style-name="Text_20_body">Поиск и приобретение автомобилей осуществляется, как правило, через газету или сайт частных объявлений. При этом отбираются автомобили отечественного производства непрестижных моделей, как правило, стоимостью не более 400-500 долларов США. Внешний вид, внутреннее содержание салона, резина не оцениваются. Единственное требование при покупке - чтобы машина была на ходу. Купля-продажа оформляется не на конкретное лицо, доверенность не оформляется, нотариально не заверяется.</text:p>
      <text:p text:style-name="Text_20_body">После приобретения вносятся конструктивные изменения. В первую очередь происходит замена штатного бензобака на бензобак, приспособленный для закладки взрывчатки и установки таймера (электронные часы) и электродетонатора. Работа по сверлению и установке бензобака проводится в небольших частных автомастерских на базе стояночных комплексов.</text:p>
      <text:p text:style-name="Text_20_body">Парковка автомобилей осуществляется, в основном, в вечернее время. Автомобили паркуются в непосредственной близости от объекта теракта. Основным признаком может служить тот факт, что они находятся в таких местах в течение длительного времени.</text:p>
      <text:p text:style-name="Text_20_body">В случае появления у вас обоснованных подозрений, постарайтесь запомнить <text:span text:style-name="T1">приметы преступников</text:span>, отличительные черты их лиц, одежду, имена, клички, возможные шрамы и татуировки, особенности речи и манеры поведения, тематику разговоров и т.д.</text:p>
      <text:p text:style-name="Text_20_body">Не пытайтесь их задержать самостоятельно - вы можете пострадать.</text:p>
      <text:p text:style-name="Text_20_body"><text:span text:style-name="T2">Не бойтесь проявлять бдительность</text:span>, будьте настойчивы, при необходимости привлекайте своих близких и знакомых, соседей.</text:p>
      <text:p text:style-name="Text_20_body"><text:span text:style-name="T1">2. НЕМЕДЛЕННО СООБЩАЙТЕ О ТРЕВОЖНЫХ ФАКТАХ</text:span></text:p>
      <text:p text:style-name="Text_20_body">Совершают ошибку те, кто из-за недоверия к силовым структурам не сообщает вовремя важную информацию. Обычный человек не всегда способен правильно её оценить и проанализировать. Хотя работа правоохранительных органов сегодня оставляет желать лучшего, они обязательно придут вам на помощь в критической ситуации. Для страховки обязательно, не дожидаясь действий, <text:span text:style-name="T1">повторите</text:span> сигнал по другому каналу.</text:p>
      <text:p text:style-name="Text_20_body">Делайте это <text:span text:style-name="T1">незаметно для террористов и их замаскированных пособников</text:span>, незаметно наблюдающих за обстановкой.</text:p>
      <text:p text:style-name="Text_20_body">Убедитесь, что необходимые меры приняты, спокойно <text:span text:style-name="T1">предупредите других граждан</text:span>, если они подвергаются опасности.</text:p>
      <text:p text:style-name="Text_20_body"><text:span text:style-name="T1">3. ПОСТАРАЙТЕСЬ ИЗБЕЖАТЬ ВОЗНИКНОВЕНИЯ ПАНИКИ</text:span></text:p>
      <text:p text:style-name="Text_20_body">Возникновение паники может помешать властям предотвратить теракт или уменьшить его последствия, тем самым поспособствовать террористам. Паника может спровоцировать террористов и ускорить теракт, неожиданно расстроив их планы.</text:p>
      <text:p text:style-name="Text_20_body">Необходимо спокойствие, спокойная форма сообщения и индивидуальный разговор. Панику вызывает одновременное массовое «стадное» действие под влиянием испуга или эмоций, эмоциональное обращение сразу к большому количеству людей.</text:p>
      <text:p text:style-name="Text_20_body">Спокойно объясните ситуацию и выведите их из опасного места. Попросите это сделать с другими.</text:p>
      <text:p text:style-name="Text_20_body"><text:span text:style-name="T1">ВНИМАНИЕ! НЕ ПЫТАЙТЕСЬ ПРЕДПРИНИМАТЬ САМОСТОЯТЕЛЬНЫХ ДЕЙСТВИЙ В ОТНОШЕНИИ ПОДОЗРИТЕЛЬНЫХ ЛИЦ ИЛИ ПРЕДМЕТОВ. ВАША ЗАДАЧА - НЕЗАМЕДЛИТЕЛЬНО СООБЩИТЬ О СВОИХ ПОДОЗРЕНИЯХ СОТРУДНИКАМ ПОЛИЦИИ ИЛИ СПЕЦСЛУЖБ.</text:span></text:p>
      <text:p text:style-name="Text_20_body"><text:span text:style-name="T2">Если вам стало известно о готовящемся или совершенном преступлении, немедленно сообщите об этом в территориальные органы ФСБ или МВД по месту жительства, либо по телефону доверия или на адрес электронной почты ФСБ России.</text:span></text:p>
      <text:p text:style-name="Text_20_body"><text:span text:style-name="T2">Телефон доверия ФСБ: 914-22-22</text:span></text:p>
      <text:p text:style-name="Text_20_body"><text:span text:style-name="T2">Электронная почта ФСБ: </text:span><text:a xlink:type="simple" xlink:href="mailto:fsb@fsb.ru" office:name="fsb@fsb.ru"><text:span text:style-name="Definition">fsb@fsb.ru</text:span></text:a></text:p>
      <text:p text:style-name="Text_20_body"><text:line-break/></text:p>
      <text:p text:style-name="Text_20_body">Адрес страницы: <text:a xlink:type="simple" xlink:href="http://mitino.mos.ru/presscenter/important/detail/1277289.html" office:name=""><text:span text:style-name="Definition">http://mitino.mos.ru/presscenter/important/detail/1277289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2:51:46Z</meta:creation-date>
    <dc:date>2023-06-07T02:51:46Z</dc:date>
  </office:meta>
</office:document-meta>
</file>