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школе-акварели-сергея-андрияки-и-в-академии-акварели-и-изящных-искусств-пройдут-дни-открытых-дверей"/>В Школе акварели Сергея Андрияки и в Академии акварели и изящных искусств пройдут дни открытых дверей<text:bookmark-end text:name="в-школе-акварели-сергея-андрияки-и-в-академии-акварели-и-изящных-искусств-пройдут-дни-открытых-дверей"/></text:h>
      <text:p text:style-name="First_20_paragraph">10.02.2025</text:p>
      <text:p text:style-name="Text_20_body">1 марта 2025 г. в Школе акварели Сергея Андрияки (Гороховский пер., 17) и 22 марта 2025 г. в Академии акварели и изящных искусств (ул. Академика Варги, 15) пройдут дни открытых дверей. В программе: встречи с педагогическими коллективами Школы и Академии, пробные и открытые уроки, посещение специализированных мастерских, выставки, тематические экскурсии, лекции, концерты классической музыки. Вход свободный для всех желающих.</text:p>
      <text:p text:style-name="Text_20_body">Московская государственная специализированная Школа акварели Сергея Андрияки с музейно-выставочным комплексом открылась в 1999 году при поддержке Правительства Москвы. Художественным руководителем учебного заведения стал Народный художник России, Действительный член Российской Академии художеств Сергей Николаевич Андрияка (1958–2024). Возродить классическую многослойную акварельную живопись и академическую систему обучения, освоить, сохранить и передать следующим поколениям традиции и опыт старых мастеров – вот главные задачи Школы. Преподавание ведется по авторской методике Сергея Андрияки, когда художник-преподаватель работает одновременно с учениками над одним и тем же заданием. Личный пример – самый убедительный и короткий путь обучения. В Школе работает творческий коллектив талантливых художников, опытных преподавателей, прекрасно владеющих академической техникой акварельной живописи и готовых щедро делиться своими знаниями с учениками. Каждый из них – самостоятельный, активно работающий художник, участник многих выставок, различных творческих программ в России и за рубежом.</text:p>
      <text:p text:style-name="Text_20_body">Академия акварели и изящных искусств является продолжением Школы акварели. Это высшее художественное учебное заведение нового типа, не имеющее аналогов не только в России, но и за рубежом. Основная задача Академии – воспитание художников, владеющих обширными знаниями и практическими навыками в разных областях изобразительного искусства, а значит, востребованных, независимо от обстоятельств и запросов реального времени. Это первый российский вуз, проводящий обучение новой специальности: «Живопись и изящные искусства». В программе обучения в Академии – акварельная, темперная, масляная живопись, пастель, офорт, монументальная живопись, витраж, мозаика, флорентийская мозаика, сграффито, скульптура малых форм, керамика, гончарное искусство, лепка и моделирование фарфора, роспись фарфора и керамики, миниатюрная эмаль, основы ювелирного дела, книжная иллюстрация и другие художественные направления. Академия акварели и изящных искусств Сергея Андрияки – это яркий педагогический состав, куда приглашены лучшие представители своей профессии, истинные мастера изобразительного искусства, желающие передать свой опыт и знания последующим поколениям.</text:p>
      <text:p text:style-name="Text_20_body">Будем рады видеть вас на Дне открытых дверей:</text:p>
      <text:p text:style-name="Text_20_body">– <text:span text:style-name="T1">1 марта</text:span> 2025 г. <text:span text:style-name="T1">с 11.00 до 17.00</text:span> в <text:span text:style-name="T1">Школе акварели</text:span> Сергея Андрияки по адресу: <text:span text:style-name="T1">Гороховский переулок, дом 17</text:span>, тел.: (495) 632-18-17;</text:p>
      <text:p text:style-name="Text_20_body">– <text:span text:style-name="T1">22 марта</text:span> 2025 г. <text:span text:style-name="T1">с 11.00 до 17.00</text:span> в <text:span text:style-name="T1">Академии акварели</text:span> и изящных искусств Сергея Андрияки по адресу: <text:span text:style-name="T1">ул. Академика Варги, д. 15</text:span>, тел.: (495) 531-55-55.</text:p>
      <text:p text:style-name="Text_20_body"><text:line-break/></text:p>
      <text:p text:style-name="Text_20_body">Адрес страницы: <text:a xlink:type="simple" xlink:href="http://mitino.mos.ru/presscenter/important/detail/12799243.html" office:name=""><text:span text:style-name="Definition">http://mitino.mos.ru/presscenter/important/detail/1279924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0T08:50:06Z</meta:creation-date>
    <dc:date>2025-02-10T08:50:06Z</dc:date>
  </office:meta>
</office:document-meta>
</file>