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о-просветительская-кампания-посвященная-популяризации-раздельного-сбора-и-осознанного-потребления"/>Информационно-просветительская кампания, посвященная популяризации раздельного сбора и осознанного потребления<text:bookmark-end text:name="информационно-просветительская-кампания-посвященная-популяризации-раздельного-сбора-и-осознанного-потребления"/></text:h>
      <text:p text:style-name="First_20_paragraph">14.02.2025</text:p>
      <text:p text:style-name="Text_20_body">ППK «Российский экологический оператор» (далее — ППK «РЭО») проводит информационно-просветительскую кампанию, посвященную популяризации раздельного сбора и осознанного потребления.</text:p>
      <text:p text:style-name="Text_20_body">В рамках указанной кампании ППK «РЭО» разработала фото- и видеоматериалы, а также видеолекции на тему обращения с отходами.</text:p>
      <text:p text:style-name="Text_20_body">На сайте ППK «РЭО» для использования и распространения на безвозмездной основе размещены:</text:p>
      <text:p text:style-name="Text_20_body">- медиабанк ППK «РЭО», который содержит более 1000 единиц цифрового контента (фото, социальное видео, графика, текст) для популяризации ключевых направлений деятельности в сфере твердых коммунальных отходов (далее — TKO) и формирования экологической культуры. Ссылка на материалы: <text:a xlink:type="simple" xlink:href="https://reo.ru/mediabank" office:name=""><text:span text:style-name="Definition">https://reo.ru/mediabank</text:span></text:a></text:p>
      <text:p text:style-name="Text_20_body">- образовательная платформа «Зеленая школа» — видеоуроки, задания и тексты о системе сбора отходов в России, сортировке и переработке, опасных отходах, мировом опыте в сфере TKO и экологической ответственности человека. Ссылка на материалы: <text:a xlink:type="simple" xlink:href="https://school.reo.ru/" office:name=""><text:span text:style-name="Definition">https://school.reo.ru/</text:span></text:a></text:p>
      <text:p text:style-name="Text_20_body">- образовательная платформа «Зеленый курс» — видеокурс на тему TKO для работников отрасли, госслужащих и студентов профильных программ вузов. Ссылка на материалы: <text:a xlink:type="simple" xlink:href="https://reo.ru/green-course" office:name=""><text:span text:style-name="Definition">https://reo.ru/green-course</text:span></text:a></text:p>
      <text:p text:style-name="Text_20_body">- интерактивный курс «Дневник эковолонтера» из 12 уроков для учеников старших классов, студентов и желающих погрузиться в тему добровольчества. Количество просмотров курса на сайте — 27 000 человек. Ссылка на материалы: <text:a xlink:type="simple" xlink:href="https://reo.ru/dobro" office:name=""><text:span text:style-name="Definition">https://reo.ru/dobro</text:span></text:a></text:p>
      <text:p text:style-name="Text_20_body">- мультфильмы Всероссийского образовательного онлайн-проекта</text:p>
      <text:p text:style-name="Text_20_body">«Помощники Земли». Ссылка на материалы: <text:a xlink:type="simple" xlink:href="https://reo.ru/pomoshchniki_zemli" office:name=""><text:span text:style-name="Definition">https://reo.ru/pomoshchniki_zemli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2808360.html" office:name=""><text:span text:style-name="Definition">http://mitino.mos.ru/presscenter/important/detail/1280836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00:11:51Z</meta:creation-date>
    <dc:date>2025-04-09T00:11:51Z</dc:date>
  </office:meta>
</office:document-meta>
</file>