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енения-в-приложении-парковки-россии"/>Изменения в приложении "Парковки России"<text:bookmark-end text:name="изменения-в-приложении-парковки-россии"/></text:h>
      <text:p text:style-name="First_20_paragraph">17.02.2025</text:p>
      <text:p text:style-name="Text_20_body">Максим Ликсутов: в приложении «Парковки России» убрали ограничение на количество парковочных сессий, которые можно исправить.</text:p>
      <text:p text:style-name="Text_20_body">Как рассказал заместитель Мэра Москвы в Правительстве Москвы по вопросам транспорта и промышленности Максим Ликсутов, по просьбам пользователей приложения «Парковки России» было снято ограничение на количество парковочных сессий, которые можно исправить.</text:p>
      <text:p text:style-name="Text_20_body"><text:line-break/></text:p>
      <text:p text:style-name="Text_20_body">Ранее можно было исправлять не более 3 сессий в месяц, теперь количество не ограничено. Внести изменения в сессию можно 1 раз до конца текущих суток. При использовании приложения «Парковки России» в Москве, Подмосковье и Кисловодске можно изменить время начала и окончания парковки, номер автомобиля и номер парковочной зоны.</text:p>
      <text:p text:style-name="Text_20_body"><text:line-break/></text:p>
      <text:p text:style-name="Text_20_body">«Нам поступали обращения с просьбами отменить ограничение на количество парковочных сессий, которые можно исправлять в течение месяца. Мы всегда внимательно относимся к обратной связи от пользователей наших сервисов, поэтому убрали лимит. Для нас важно, чтобы автомобилисты чувствовали себя комфортно при пользовании парковочных сервисов в Москве», — рассказал Максим Ликсутов.</text:p>
      <text:p text:style-name="Text_20_body"><text:line-break/></text:p>
      <text:p text:style-name="Text_20_body">Адрес страницы: <text:a xlink:type="simple" xlink:href="http://mitino.mos.ru/presscenter/important/detail/12810183.html" office:name=""><text:span text:style-name="Definition">http://mitino.mos.ru/presscenter/important/detail/1281018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7T20:50:07Z</meta:creation-date>
    <dc:date>2025-02-17T20:50:07Z</dc:date>
  </office:meta>
</office:document-meta>
</file>