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кларирование-доходов-физических-лиц"/>Декларирование доходов физических лиц<text:bookmark-end text:name="декларирование-доходов-физических-лиц"/></text:h>
      <text:p text:style-name="First_20_paragraph">27.03.2025</text:p>
      <text:p text:style-name="Text_20_body"><text:a xlink:type="simple" xlink:href="/07156172%20(1).pdf" office:name=""><text:span text:style-name="Definition">Декларирование доходов физических лиц</text:span></text:a>_см. тут</text:p>
      <text:p text:style-name="Text_20_body"><text:line-break/></text:p>
      <text:p text:style-name="Text_20_body">Адрес страницы: <text:a xlink:type="simple" xlink:href="http://mitino.mos.ru/presscenter/important/detail/12879834.html" office:name=""><text:span text:style-name="Definition">http://mitino.mos.ru/presscenter/important/detail/1287983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8-05T21:51:50Z</meta:creation-date>
    <dc:date>2025-08-05T21:51:50Z</dc:date>
  </office:meta>
</office:document-meta>
</file>