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тёвки-для-детей-льготных-категорий"/>Путёвки для детей льготных категорий<text:bookmark-end text:name="путёвки-для-детей-льготных-категорий"/></text:h>
      <text:p text:style-name="First_20_paragraph">22.09.2014</text:p>
      <text:p text:style-name="Text_20_body"><text:span text:style-name="T1">Уважаемые москвичи!</text:span></text:p>
      <text:p text:style-name="Text_20_body"><text:line-break/></text:p>
      <text:p text:style-name="Text_20_body">Департамент культуры города Москвы организует дополнительные заезды в санаторий «Русский лес» и дом отдыха «Колонтаево».</text:p>
      <text:p text:style-name="Text_20_body"><text:line-break/></text:p>
      <text:p text:style-name="Text_20_body">Если Вашему ребенку от 3 до 7 лет (включительно), он относится к категории «дети из малообеспеченных семей», и Вы не воспользовались государственной услугой по организации отдыха и оздоровления в 2014 году, Вы сможете подать заявление на отдых своего ребенка в сопровождении законного представителя в санаторий «Русский лес» или дом отдыха «Колонтаево».</text:p>
      <text:p text:style-name="Text_20_body"><text:line-break/></text:p>
      <text:p text:style-name="Text_20_body">Дополнительные путевки в оздоровительные учреждения будут размещены 15 сентября в 19.00. Общее количество путевок в санаторий «Русский лес» составит 135 штук, в дом отдыха «Колонтаево» - 262 штуки. Вы сможете выбрать удобное для Вас и Вашего ребенка время отдыха.</text:p>
      <text:p text:style-name="Text_20_body"><text:line-break/></text:p>
      <text:p text:style-name="Text_20_body">Адрес страницы: <text:a xlink:type="simple" xlink:href="http://mitino.mos.ru/presscenter/important/detail/1298896.html" office:name=""><text:span text:style-name="Definition">http://mitino.mos.ru/presscenter/important/detail/129889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0:08:38Z</meta:creation-date>
    <dc:date>2023-06-07T10:08:38Z</dc:date>
  </office:meta>
</office:document-meta>
</file>