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еративники-района-митино-задержали-соучастницу-телефонных-мошенников-лишивших-москвича-147-млн-рублей"/>Оперативники района Митино задержали соучастницу телефонных мошенников, лишивших москвича 14,7 млн рублей<text:bookmark-end text:name="оперативники-района-митино-задержали-соучастницу-телефонных-мошенников-лишивших-москвича-147-млн-рублей"/></text:h>
      <text:p text:style-name="First_20_paragraph">26.06.2025</text:p>
      <text:p text:style-name="Text_20_body"><text:span text:style-name="T1">Сотрудниками уголовного розыска Отдела МВД России по району Митино задержана 20-летняя гражданка, подозреваемая в соучастии в мошенничестве.</text:span></text:p>
      <text:p text:style-name="Text_20_body">«Предварительно установлено, что 64-летнему мужчине звонили якобы представители различных государственных организаций. Звонившие убедили мужчину в том, что с его счета финансируется противоправная деятельность и во избежание уголовной ответственности необходимо перевести сбережения на резервный счет. Введенный в заблуждение москвич обналичил свои накопления в размере более 7 млн рублей и перевел их злоумышленникам. Через некоторое время мошенники убедили потерпевшего продать квартиру и ценные бумаги, после чего передать вырученные денежные средства курьеру. Спустя время мужчина понял, что его обманули, и обратился в полицию. Общая сумма материального ущерба составила более 14,7 млн рублей.</text:p>
      <text:p text:style-name="Text_20_body">В результате комплекса оперативно-розыскных мероприятий сотрудники уголовного розыска задержали подозреваемую – 20-летнюю жительницу столицы. По версии следствия, она забрала у потерпевшего денежные средства и перевела их своим кураторам, получив за это денежное вознаграждение.</text:p>
      <text:p text:style-name="Text_20_body">Следователем Отдела МВД России по району Митино возбуждено уголовное дело по признакам преступления, предусмотренного частью 4 статьи 159 УК РФ "Мошенничество". Фигурантке избрана мера пресечения в виде подписки о невыезде и надлежащем поведении.</text:p>
      <text:p text:style-name="Text_20_body">В настоящее время проводится дальнейшее расследование с целью установления и задержания организаторов и соучастников данного противоправного деяния, а также выявления дополнительных эпизодов противоправной деятельности задержанной», – сообщил начальник УИиОС ГУ МВД России по г. Москве полковник внутренней службы Владимир Васенин.</text:p>
      <text:p text:style-name="Text_20_body"><text:span text:style-name="T1">Московская полиция напоминает: если вам позвонили неизвестные, кем бы они ни представлялись и какие бы предлоги ни использовали, у вас всегда есть время проверить информацию, которую они сообщают. Не принимайте поспешных решений. Прервите разговор и посоветуйтесь с друзьями или родственниками. Если вы стали жертвой мошенничества, незамедлительно обращайтесь в полицию по телефону «02» (с мобильных «102») или в ближайший территориальный отдел МВД России.</text:span></text:p>
      <text:p text:style-name="Text_20_body">Пресс-служба УВД по СЗАО</text:p>
      <text:p text:style-name="Text_20_body"><text:line-break/></text:p>
      <text:p text:style-name="Text_20_body">Адрес страницы: <text:a xlink:type="simple" xlink:href="http://mitino.mos.ru/presscenter/important/detail/13063740.html" office:name=""><text:span text:style-name="Definition">http://mitino.mos.ru/presscenter/important/detail/13063740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6T07:46:40Z</meta:creation-date>
    <dc:date>2025-06-26T07:46:40Z</dc:date>
  </office:meta>
</office:document-meta>
</file>