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ий-конкурс-лучших-практик-трудоустройства-молодежи-в-2025-году"/>Всероссийский конкурс лучших практик трудоустройства молодежи в 2025 году<text:bookmark-end text:name="всероссийский-конкурс-лучших-практик-трудоустройства-молодежи-в-2025-году"/></text:h>
      <text:p text:style-name="First_20_paragraph">02.07.2025</text:p>
      <text:p text:style-name="Text_20_body">Конкурс организуется Минтрудом России четвертый раз во исполнение Долгосрочной программы содействия занятости молодежи на период до 2030 года, утвержденной распоряжением Правительства Российской Федерации</text:p>
      <text:p text:style-name="Text_20_body">от 14 декабря 2021 г. № 3581-р, и национального проекта «Кадры».</text:p>
      <text:p text:style-name="Text_20_body"><text:span text:style-name="T1">Цель Конкурса</text:span> – выявление лучших практик в сфере трудоустройства молодежи.</text:p>
      <text:p text:style-name="Text_20_body"><text:span text:style-name="T2">Принять участие</text:span> в Конкурсе могут представители следующих организаций, осуществляющие трудоустройство молодежи в различных сферах экономики на территории Российской Федерации:</text:p>
      <text:p text:style-name="Text_20_body">· коммерческих организаций;</text:p>
      <text:p text:style-name="Text_20_body">· индивидуальных предпринимателей;</text:p>
      <text:p text:style-name="Text_20_body">· некоммерческих организаций;</text:p>
      <text:p text:style-name="Text_20_body">· образовательных организаций;</text:p>
      <text:p text:style-name="Text_20_body">· государственных и муниципальных учреждений;</text:p>
      <text:p text:style-name="Text_20_body">· государственных корпораций;</text:p>
      <text:p text:style-name="Text_20_body">· органов местного самоуправления, органов исполнительной власти субъектов Российской Федерации;</text:p>
      <text:p text:style-name="Text_20_body">· федеральных органов исполнительной власти.</text:p>
      <text:p text:style-name="Text_20_body"><text:span text:style-name="T1">Сроки проведения конкурса</text:span></text:p>
      <text:p text:style-name="Text_20_body"><text:span text:style-name="T3">Этап 1. Подача заявок на участие в Конкурсе</text:span></text:p>
      <text:p text:style-name="Text_20_body">Участники Конкурса подают заявки в период с 23 июня по 31 августа 2025 г. на участие в Конкурсе путем заполнения соответствующей формы заявки на сайте Минтруда России с приложением необходимых материалов.</text:p>
      <text:p text:style-name="Text_20_body"><text:span text:style-name="T3">Этап 2. Оценка практик экспертным советом</text:span> пройдет в период с 8 сентября по 19 октября 2025 г.</text:p>
      <text:p text:style-name="Text_20_body"><text:span text:style-name="T3">Этап 3. Финальный этап</text:span> Конкурса пройдет с 3 по 4 декабря 2025 г., на котором конкурсанты в очном формате презентуют заявленные практики.</text:p>
      <text:p text:style-name="Text_20_body"><text:span text:style-name="T3">Этап 4. Подведение итогов и церемония закрытия Конкурса</text:span> состоится</text:p>
      <text:p text:style-name="Text_20_body">5 декабря 2025 г. в очном формате в городе Москве.</text:p>
      <text:p text:style-name="Text_20_body"><text:span text:style-name="T2">В рамках Конкурса предусмотрены следующие номинации</text:span>, которые будут оцениваться по штатной численности сотрудников в организации:</text:p>
      <text:p text:style-name="Text_20_body">· «Команда без границ: эффективные решения в инклюзивном трудоустройстве»</text:p>
      <text:p text:style-name="Text_20_body">Номинация направлена на поддержку и развитие практик, обеспечивающих трудоустройство молодежи из уязвимых групп, таких как инвалиды, граждане с ограниченными возможностями здоровья, ветераны боевых действий, принимавшие участие в специальной военной операции, дети-сироты и лица, освободившиеся из мест лишения свободы. В рамках этой номинации оцениваются инициативы и проекты, которые способствуют созданию инклюзивной среды на рынке труда, обеспечивают доступ к профессиональному обучению и трудовой деятельности, а также помогают преодолеть барьеры, с которыми сталкиваются такие молодые люди.</text:p>
      <text:p text:style-name="Text_20_body">· «Регион-магнит: лучшие практики привлечения молодежной аудитории»</text:p>
      <text:p text:style-name="Text_20_body">Номинация направлена на выявление практик, которые не только удерживают молодежь в регионе, но и привлекают таланты из других территорий через создание условий для профессиональной и личной самореализации. Успешные проекты в этой номинации сочетают в себе образовательные и карьерные инициативы. Такие практики формируют долгосрочную лояльность молодежи к региону, укрепляют кадровый резерв и повышают инвестиционную привлекательность территории.</text:p>
      <text:p text:style-name="Text_20_body">· «Двойное преимущество: эффективные модели взаимодействия образования и бизнеса»</text:p>
      <text:p text:style-name="Text_20_body">Номинация призвана выявить и отметить лучшие практики сотрудничества между образовательными организациями и работодателями, направленные на повышение качества профессиональной подготовки молодежи и обеспечение эффективного трудоустройства выпускников. Успешные примеры взаимодействия в этой области демонстрируют, важность партнерства между образованием и бизнесом для подготовки конкурентоспособных специалистов, готовых к вызовам современного рынка труда.</text:p>
      <text:p text:style-name="Text_20_body">· «Твой компас в мире профессий: эффективные практики работодателей»</text:p>
      <text:p text:style-name="Text_20_body">Номинация посвящена оценке и признанию лучших практик работодателей в области профориентационной работы с молодежью. Основной упор делается на выявление и распространение успешных моделей взаимодействия работодателей с образовательными учреждениями, в сфере профессиональной ориентации и подготовки будущих специалистов. Значимость номинации заключается в формировании позитивного опыта профориентационной деятельности, который может быть тиражирован другими работодателями для решения задач кадрового обеспечения и развития профессионального потенциала молодежи.</text:p>
      <text:p text:style-name="Text_20_body">· «Путь к призванию: инновационные методики образовательных организаций в профориентационной работе»</text:p>
      <text:p text:style-name="Text_20_body">Номинация направлена на выявление и поддержку передовых практик образовательных учреждений в формировании осознанного профессионального выбора учащихся через современные профориентационные технологии. Целью является распространение успешных моделей профориентации, объединяющие классические методы с цифровыми сервисами, проектными форматами и ранней специализацией.</text:p>
      <text:p text:style-name="Text_20_body">· «Молодые таланты или молодые лидеры в ключевых приоритетных отраслях»</text:p>
      <text:p text:style-name="Text_20_body">Номинация направлена на выявление эффективных практик интеграции молодежи в стратегически значимые для экономики отрасли. Целью является поддержка проектов, формирующий кадровый резерв для ключевых секторов экономики через создание условий для профессионального роста молодежи и ее закрепления на предприятиях. Значимость номинации — укрепление кадрового суверенитета страны, обеспечение преемственности в наукоемких и промышленных отраслях, а также повышение их привлекательности для нового поколения специалистов.</text:p>
      <text:p text:style-name="Text_20_body">· «Смелые шаги к успеху: Трудоустройство подростков как старт в карьеру»</text:p>
      <text:p text:style-name="Text_20_body">Номинация призвана выделить инновационные подходы к легальному и безопасному вовлечению несовершеннолетних граждан 14-18 лет в трудовую деятельность, обеспечивающую их профессиональное самоопределение и социальную адаптацию. Целью данной номинации является поддержание проектов, формирующих возможности для профессионального старта подростков через ранний трудовой опыт с соблюдением норм российского законодательства. Значимость номинации — формирование культуры «ответственного работодателя» и преодоление стереотипов о детском труде.</text:p>
      <text:p text:style-name="Text_20_body">· «Наставник PRO: эффективные практики развития молодых профессионалов»</text:p>
      <text:p text:style-name="Text_20_body">Номинация посвящена практикам, направленным на сопровождение и поддержку молодых специалистов в процессе их карьерного роста и профессионального развития. Номинация подчеркивает важность наставничества и системного подхода к построению карьерной траектории, что способствует успешной интеграции молодежи в рабочую среду.</text:p>
      <text:p text:style-name="Text_20_body">· «Погружение в профессию: как стажировки становятся мостом к успешной карьере»</text:p>
      <text:p text:style-name="Text_20_body">Данная номинация акцентирует внимание на значимости адаптации молодежи на первом рабочем месте и роли стажировок как ключевого инструмента, способствующего успешному вовлечению молодых специалистов в трудовую деятельность. Номинация подчеркивает, что правильная адаптация и опыт стажировок могут стать важным мостом к успешной карьере, что в конечном итоге способствует повышению уровня занятости среди молодежи.</text:p>
      <text:p text:style-name="Text_20_body">· «Молодежь в центре внимания: формирование уникальной корпоративной культуры для нового поколения»</text:p>
      <text:p text:style-name="Text_20_body">Номинация посвящена развитию корпоративной молодежной культуры в организациях, подчеркивая важность создания среды, отвечающей потребностям и ожиданиям молодежи. Уникальная корпоративная культура становится важным фактором привлечения и удержания молодых специалистов, а также способствует их вовлеченности и продуктивности.</text:p>
      <text:p text:style-name="Text_20_body">· «Труд крут: коллаборации работодателей и Российских студенческих отрядов»</text:p>
      <text:p text:style-name="Text_20_body">Номинация посвящена эффективному взаимодействию между работодателями и студенческими отрядами, выделяя роль такого сотрудничества в трудоустройстве молодежи. Студенческие отряды представляют собой уникальную платформу, где молодые люди могут не только заработать, но и получить ценный опыт, развивая свои навыки и профессиональные компетенции. Данная номинация подчеркивает важность сотрудничества между образовательными учреждениями и бизнесом для формирования квалифицированной и конкурентоспособной молодежи, готовой к вызовам современного рынка труда.</text:p>
      <text:p text:style-name="Text_20_body">Участники будут разделены по штатной численности организации:</text:p>
      <text:p text:style-name="Text_20_body">· до 100 человек;</text:p>
      <text:p text:style-name="Text_20_body">· от 101 до 500 человек;</text:p>
      <text:p text:style-name="Text_20_body">· от 501 до 1000 человек;</text:p>
      <text:p text:style-name="Text_20_body">· от 1001 и более человек.</text:p>
      <text:p text:style-name="Text_20_body">Для номинации «Путь к призванию: инновационные методики образовательных организаций в профориентационной работе» предусмотрено разделение по типам образовательных организаций:</text:p>
      <text:p text:style-name="Text_20_body">· общеобразовательная организация;</text:p>
      <text:p text:style-name="Text_20_body">· профессиональная образовательная организация;</text:p>
      <text:p text:style-name="Text_20_body">· образовательная организация высшего образования.</text:p>
      <text:p text:style-name="Text_20_body">Победителями определяются участники по штатной численности организации в каждой номинации.</text:p>
      <text:p text:style-name="Text_20_body">Информация о реализации этапов Конкурса будет размешена на данной странице сайта Минтруда России.</text:p>
      <text:p text:style-name="Text_20_body">Лучшие практики будут опубликованы на сайте Минтруда России.</text:p>
      <text:p text:style-name="Text_20_body">Дополнительную информацию о Конкурсе можно уточнить телефону:</text:p>
      <text:p text:style-name="Text_20_body">8 (495) 917 79 48.</text:p>
      <text:p text:style-name="Text_20_body"><text:line-break/></text:p>
      <text:p text:style-name="Text_20_body">Адрес страницы: <text:a xlink:type="simple" xlink:href="http://mitino.mos.ru/presscenter/important/detail/13079799.html" office:name=""><text:span text:style-name="Definition">http://mitino.mos.ru/presscenter/important/detail/1307979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2T13:22:45Z</meta:creation-date>
    <dc:date>2025-07-02T13:22:45Z</dc:date>
  </office:meta>
</office:document-meta>
</file>