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ая-полиция-проводит-комплексную-оперативно-профилактическую-операцию-мигрант-2014"/>Московская полиция проводит комплексную оперативно-профилактическую операцию «Мигрант – 2014»<text:bookmark-end text:name="московская-полиция-проводит-комплексную-оперативно-профилактическую-операцию-мигрант-2014"/></text:h>
      <text:p text:style-name="First_20_paragraph">27.10.2014</text:p>
      <text:p text:style-name="Text_20_body">Главным Управлением МВД России по г. Москве при поддержке Правительства Москвы, столичных управлений ФМС России, ФСБ России и специальных служб в период с 23 октября по 2 ноября текущего года проводится комплексная оперативно-профилактическая операция «Мигрант – 2014».</text:p>
      <text:p text:style-name="Text_20_body"><text:line-break/></text:p>
      <text:p text:style-name="Text_20_body">Мероприятие осуществляется в целях усиления контроля за состоянием правопорядка и общественной безопасности, оздоровления оперативной обстановки в Москве, а также пресечения правонарушений в сфере миграционного законодательства в столичном регионе.</text:p>
      <text:p text:style-name="Text_20_body">Управление внутренних дел по СЗАО ГУ МВД России по г. Москве обращается с просьбой звонить всем, кто располагает какой-либо информацией о фактах незаконного проживания мигрантов, «резиновых Квартирах» и других нарушениях действующего Законодательства РФ, по телефонам дежурных частей:</text:p>
      <text:p text:style-name="Text_20_body"><text:line-break/></text:p>
      <text:p text:style-name="Text_20_body">8 499 194 11 25 УВД по СЗАО ГУ МВД России по г. Москве</text:p>
      <text:p text:style-name="Text_20_body">8 495 495 51 37 ОМВД России по району Северное Тушино г. Москвы</text:p>
      <text:p text:style-name="Text_20_body">8 495 497 61 00 ОМВД России по району Южное Тушино</text:p>
      <text:p text:style-name="Text_20_body">8 495 491 12 22 ОМВД России по району Покровсео0Стрешнево</text:p>
      <text:p text:style-name="Text_20_body">8 495 756 31 20 ОМВД России по району Строгино</text:p>
      <text:p text:style-name="Text_20_body">8 495 947 73 70 ОМВД России по району Хорошево-Мневники</text:p>
      <text:p text:style-name="Text_20_body">8 499 190 70 10 ОМВД России по району Щукино</text:p>
      <text:p text:style-name="Text_20_body">8 495 751 00 08 ОМВД России по району Митино</text:p>
      <text:p text:style-name="Text_20_body">9 499 401 98 06 ОМВД России по району Куркино</text:p>
      <text:p text:style-name="Text_20_body"><text:line-break/></text:p>
      <text:p text:style-name="Text_20_body">По всем поступившим сообщениям будут незамедлительно приниматься решения и проводится проверки. Наиболее значимые заявления будут взяты под контроль сотрудниками ГУ МВД России по г. Москв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371272.html" office:name=""><text:span text:style-name="Definition">http://mitino.mos.ru/presscenter/important/detail/137127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0:54Z</meta:creation-date>
    <dc:date>2023-07-25T23:30:54Z</dc:date>
  </office:meta>
</office:document-meta>
</file>