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шения-и-видео-заседания-13-совета-депутатов-муниципального-округа-митино-от-5-ноября-2014-года"/>РЕШЕНИЯ и ВИДЕО заседания № 13 Совета депутатов муниципального округа Митино от «5» ноября 2014 года<text:bookmark-end text:name="решения-и-видео-заседания-13-совета-депутатов-муниципального-округа-митино-от-5-ноября-2014-года"/></text:h>
      <text:p text:style-name="First_20_paragraph">06.11.2014</text:p>
      <text:p text:style-name="Text_20_body">Ознакомиться с решениями заседания можно в прикреплённых файлах.</text:p>
      <text:p text:style-name="Text_20_body"><text:line-break/></text:p>
      <text:p text:style-name="Text_20_body"><text:line-break/></text:p>
      <text:p text:style-name="Text_20_body">Адрес страницы: <text:a xlink:type="simple" xlink:href="http://mitino.mos.ru/presscenter/important/detail/1397370.html" office:name=""><text:span text:style-name="Definition">http://mitino.mos.ru/presscenter/important/detail/1397370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27T14:33:42Z</meta:creation-date>
    <dc:date>2024-06-27T14:33:42Z</dc:date>
  </office:meta>
</office:document-meta>
</file>