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путёвках-в-детские-лагеря"/>О путёвках в детские лагеря<text:bookmark-end text:name="о-путёвках-в-детские-лагеря"/></text:h>
      <text:p text:style-name="First_20_paragraph">13.11.2014</text:p>
      <text:p text:style-name="Text_20_body">Учитывая, что основными целями отдыха и оздоровления детей является укрепление здоровья и профилактика заболеваний, в этом году детская оздоровительная кампания была организована в период летних и теплых весенних и осенних месяцев. Все путевки были размещены в свободном доступе на Портале государственных и муниципальных услуг (функций) 25 апреля 2014 года.</text:p>
      <text:p text:style-name="Text_20_body"><text:line-break/></text:p>
      <text:p text:style-name="Text_20_body">Если ваш ребенок относится к льготной категории и вы по каким либо причинам не успели воспользоваться путевкой, полностью оплаченной за счет средств бюджета, то вы можете самостоятельно приобрести путевку и получить частичную компенсацию стоимости самостоятельно приобретенной путевки.</text:p>
      <text:p text:style-name="Text_20_body"><text:line-break/></text:p>
      <text:p text:style-name="Text_20_body">Для вашего удобства в 2014 году Правительством Москвы принято решение изменить порядок подачи и выдачи путевки (сертификат) для отдыха и оздоровления детей, находящихся в трудной жизненной ситуации. Новый порядок будет осуществляться в два этапа: первая заявочная кампания и вторая заявочная кампания.</text:p>
      <text:p text:style-name="Text_20_body"><text:line-break/></text:p>
      <text:p text:style-name="Text_20_body">С 20 декабря 2014 года по 20 января 2015 года если ваш ребенок относиться к льготной категории вы сможете принять участие в первой заявочной кампании и подать заявление на отдых и оздоровление вашего ребенка в то место отдыха и в тот период, когда удобно.</text:p>
      <text:p text:style-name="Text_20_body"><text:line-break/></text:p>
      <text:p text:style-name="Text_20_body">Конкретный детский оздоровительный лагерь, санаторий или дом отдыха выбирается в период проведения второй заявочной кампании, при условии вашего участия в первой.</text:p>
      <text:p text:style-name="Text_20_body"><text:line-break/></text:p>
      <text:p text:style-name="Text_20_body">Более подробная информация о новом порядке организации отдыха и оздоровления детей, а также сроки второй заявочной кампании, будут размещены на сайтах Департамента культуры города Москвы <text:a xlink:type="simple" xlink:href="http://kultura.mos.ru" office:name=""><text:span text:style-name="Definition">http://kultura.mos.ru/</text:span></text:a> и Государственного автономного учреждения культуры города Москвы «Московское агентство организации отдыха и туризма» (ГАУК «Мосгортур») <text:a xlink:type="simple" xlink:href="http://mosgortur.ru/" office:name=""><text:span text:style-name="Definition">http://mosgortur.ru/</text:span></text:a>.</text:p>
      <text:p text:style-name="Text_20_body"><text:line-break/></text:p>
      <text:p text:style-name="Text_20_body">Адрес страницы: <text:a xlink:type="simple" xlink:href="http://mitino.mos.ru/presscenter/important/detail/1404102.html" office:name=""><text:span text:style-name="Definition">http://mitino.mos.ru/presscenter/important/detail/1404102.html</text:span></text:a></text:p>
      <text:p text:style-name="Text_20_body"><text:a xlink:type="simple" xlink:href="http://mitino.mos.ru" office:name=""><text:span text:style-name="Definition">Управа района Мит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23:24:55Z</meta:creation-date>
    <dc:date>2023-07-25T23:24:55Z</dc:date>
  </office:meta>
</office:document-meta>
</file>