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общи-где-торгуют-смертью"/>Сообщи, где торгуют смертью!<text:bookmark-end text:name="сообщи-где-торгуют-смертью"/></text:h>
      <text:p text:style-name="First_20_paragraph">19.11.2014</text:p>
      <text:p text:style-name="Text_20_body"><text:span text:style-name="T1">Твой звонок может спасти чью-то жизнь!</text:span></text:p>
      <text:p text:style-name="Text_20_body"><text:line-break/></text:p>
      <text:p text:style-name="Text_20_body">С <text:span text:style-name="T1">17 по 28 ноября 2014</text:span> года в Москве проходит 1 этап Всероссийской антинаркотической акции <text:span text:style-name="T1">«Сообщи, где торгуют смертью».</text:span></text:p>
      <text:p text:style-name="Text_20_body"><text:line-break/></text:p>
      <text:p text:style-name="Text_20_body">Цель Акции — дать возможность каждому жителю столицы задать вопросы и поделиться своими предложениями по профилактике наркомании, лечению и реабилитации наркозависимых.</text:p>
      <text:p text:style-name="Text_20_body"><text:line-break/></text:p>
      <text:p text:style-name="Text_20_body">Также в ходе Акции особое внимание будет уделено информации о фактах незаконного оборота и немедицинского потребления наркотиков.</text:p>
      <text:p text:style-name="Text_20_body"><text:line-break/></text:p>
      <text:p text:style-name="Text_20_body"><text:span text:style-name="T1">Сведения о телефонных линиях. задействованных в акции «Сообщи, где торгуют смертью»</text:span></text:p>
      <text:p text:style-name="Text_20_body"><text:line-break/></text:p>
      <text:p text:style-name="Text_20_body"><text:span text:style-name="T1">I. У правление ФСКН России п г. Москве www.fsknmsk.rii</text:span></text:p>
      <text:p text:style-name="Text_20_body">Телефон доверия: 8-495-316-86-55 (для приема от населения оперативной информации о фактах незаконного оборота и немедицинского потребления наркотиков, а также предложений по повышению профилактической работы).</text:p>
      <text:p text:style-name="Text_20_body">Время работы: ежедневно, круглосуточно</text:p>
      <text:p text:style-name="Text_20_body">Служба по ВАО 8(495) 964-92-53</text:p>
      <text:p text:style-name="Text_20_body">Служба по ЗАО 8(495) 431 -99-57</text:p>
      <text:p text:style-name="Text_20_body">Служба по ЮАО 8(495) 343-11-82</text:p>
      <text:p text:style-name="Text_20_body">Служба по САО 8(499) 151 -63 13</text:p>
      <text:p text:style-name="Text_20_body">Служба по ЮВАО 8(495) 371-28-88</text:p>
      <text:p text:style-name="Text_20_body">Служба по ЮЗАО 8(499) 124-68-49</text:p>
      <text:p text:style-name="Text_20_body">Служба по СВАО 8(495) 207-39-20</text:p>
      <text:p text:style-name="Text_20_body">Служба по СЗАО и г. Зеленограду 8(499) 194-00-37</text:p>
      <text:p text:style-name="Text_20_body">Служба по ЦАО 8(499) 230-36-71</text:p>
      <text:p text:style-name="Text_20_body">Служба по Новомосковском АО 8(495) 431-99-57</text:p>
      <text:p text:style-name="Text_20_body">Отдел по городу Троицку 8(499) 124-68-49</text:p>
      <text:p text:style-name="Text_20_body"><text:line-break/></text:p>
      <text:p text:style-name="Text_20_body"><text:span text:style-name="T1">2. Московский научно-практический центр наркологии Департамента здравоохранения г. Москвы</text:span></text:p>
      <text:p text:style-name="Text_20_body">Телефон: 8(495)709-64-04 (для консультации населения со специалистами в области наркологии по вопросам профилактики наркомании, лечения и реабилитации наркозависимых).</text:p>
      <text:p text:style-name="Text_20_body"><text:line-break/></text:p>
      <text:p text:style-name="Text_20_body"><text:span text:style-name="T1">3. Центр экстренной психологической помощи Московского городского психолого-педагогического университета</text:span></text:p>
      <text:p text:style-name="Text_20_body">Телефон: 8(495)624 60-01 (для консультации детей, подростков и родителей по вопросам профилактики наркомании и оказания им необходимой психологической помощи и информационной поддержки).</text:p>
      <text:p text:style-name="Text_20_body"><text:line-break/></text:p>
      <text:p text:style-name="Text_20_body"><text:span text:style-name="T1">4. Государственное учреждение Городской центр "Дети улиц"</text:span></text:p>
      <text:p text:style-name="Text_20_body">Телефон: 8(495)637-29-68 (для консультации населения по вопросам профилактики наркомании и оказания им необходимой психологической помощи).</text:p>
      <text:p text:style-name="Text_20_body"><text:line-break/></text:p>
      <text:p text:style-name="Text_20_body">Адрес страницы: <text:a xlink:type="simple" xlink:href="http://mitino.mos.ru/presscenter/important/detail/1414949.html" office:name=""><text:span text:style-name="Definition">http://mitino.mos.ru/presscenter/important/detail/1414949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26:59Z</meta:creation-date>
    <dc:date>2023-07-25T23:26:59Z</dc:date>
  </office:meta>
</office:document-meta>
</file>