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здоровительная-кампания"/>Оздоровительная кампания<text:bookmark-end text:name="оздоровительная-кампания"/></text:h>
      <text:p text:style-name="First_20_paragraph">19.11.2014</text:p>
      <text:p text:style-name="Text_20_body"><text:span text:style-name="T1">Уважаемые москвичи!</text:span></text:p>
      <text:p text:style-name="Text_20_body">Учитывая, что основными целями отдыха и оздоровления детей является укрепление здоровья и профилактика заболеваний, в этом году детская оздоровительная кампания была организована в период летних и теплых весенних и осенних месяцев. Все путевки были размещены в свободном доступе на Портале государственных и муниципальных услуг (функций) <text:span text:style-name="T1">25 апреля 2014 года.</text:span></text:p>
      <text:p text:style-name="Text_20_body">Если ваш ребенок относится к льготной категории и вы по каким либо причинам не успели воспользоваться путевкой, полностью оплаченной за счет средств бюджета, то вы можете самостоятельно приобрести путевку и получить частичную компенсацию стоимости самостоятельно приобретенной путевки.</text:p>
      <text:p text:style-name="Text_20_body">Для вашего удобства в <text:span text:style-name="T1">2014 году Правительством Москвы</text:span> принято решение изменить <text:span text:style-name="T1">порядок подачи и выдачи путевки (сертификат) для отдыха и оздоровления детей, находящихся в трудной жизненной ситуации.</text:span> Новый порядок будет осуществляться <text:span text:style-name="T2">в два этапа</text:span>: первая заявочная кампания и вторая заявочная кампания.</text:p>
      <text:p text:style-name="Text_20_body">С <text:span text:style-name="T1">20 декабря 2014 года по 20 января 2015 года</text:span> если ваш ребенок относиться к льготной категории вы сможете принять участие в <text:span text:style-name="T1">первой заявочной кампании</text:span> и подать заявление на отдых и оздоровление вашего ребенка в то место отдыха и в тот период, когда удобно.</text:p>
      <text:p text:style-name="Text_20_body">Конкретный детский оздоровительный лагерь, санаторий или дом отдыха выбирается в период проведения <text:span text:style-name="T1">второй заявочной кампании</text:span>, при условии вашего участия в первой.</text:p>
      <text:p text:style-name="Text_20_body">Более подробная информация о новом порядке организации отдыха и оздоровления детей, а также сроки второй заявочной кампании, будут размещены на сайтах Департамента культуры города Москвы <text:a xlink:type="simple" xlink:href="http://kultura.mos.ru/" office:name=""><text:span text:style-name="Definition">http://kultura.mos.ru/</text:span></text:a> и Государственного автономного учреждения культуры города Москвы «Московское агентство организации отдыха и туризма» (ГАУК «Мосгортур») <text:a xlink:type="simple" xlink:href="http://mosgortur.ru/" office:name=""><text:span text:style-name="Definition">http://mosgortur.ru/</text:span></text:a>.</text:p>
      <text:p text:style-name="Text_20_body"><text:line-break/></text:p>
      <text:p text:style-name="Text_20_body">Адрес страницы: <text:a xlink:type="simple" xlink:href="http://mitino.mos.ru/presscenter/important/detail/1415253.html" office:name=""><text:span text:style-name="Definition">http://mitino.mos.ru/presscenter/important/detail/1415253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4:52Z</meta:creation-date>
    <dc:date>2023-07-25T23:24:52Z</dc:date>
  </office:meta>
</office:document-meta>
</file>