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вестка-заседания-14-совета-депутатов-муниципального-округа-митино-от-25-ноября-2014-года"/>ПОВЕСТКА заседания № 14 Совета депутатов муниципального округа Митино от «25» ноября 2014 года<text:bookmark-end text:name="повестка-заседания-14-совета-депутатов-муниципального-округа-митино-от-25-ноября-2014-года"/></text:h>
      <text:p text:style-name="First_20_paragraph">21.11.2014</text:p>
      <text:p text:style-name="Text_20_body">«Утверждаю»</text:p>
      <text:p text:style-name="Text_20_body">Глава муниципального округа Митино</text:p>
      <text:p text:style-name="Text_20_body">_____________________ И.Г.Кононов</text:p>
      <text:p text:style-name="Text_20_body">«____» ноября 2014 года</text:p>
      <text:p text:style-name="Text_20_body"><text:span text:style-name="T1">ПОВЕСТКА заседания № 14</text:span></text:p>
      <text:p text:style-name="Text_20_body"><text:span text:style-name="T1">Совета депутатов муниципального округа Митино</text:span></text:p>
      <text:p text:style-name="Text_20_body"><text:span text:style-name="T1">от «25» ноября 2014 года</text:span></text:p>
      <text:p text:style-name="Text_20_body">- О проекте межевания квартала района Митино, ограниченного границей жилой застройки, Путилковским шоссе, границей транспортной развязки МКАД и пр.пр.366.</text:p>
      <text:p text:style-name="Text_20_body">Докладчик: Жуков Роман Владимирович – заместитель главы управы района Митино.</text:p>
      <text:p text:style-name="Text_20_body">Содокладчик: Анашкин Юрий Александрович – депутат Совета депутатов муниципального округа Митино, председатель Комиссии по развитию муниципального округа Митино.</text:p>
      <text:p text:style-name="Text_20_body">- О согласовании направления средств стимулирования управы района Митино города Москвы на проведение мероприятий по благоустройству дворовых территорий района Митино в 2015 году.</text:p>
      <text:p text:style-name="Text_20_body">Докладчик: Железняк Олег Сергеевич - первый заместитель главы управы района Митино.</text:p>
      <text:p text:style-name="Text_20_body">Содокладчик: Анашкин Юрий Александрович – депутат Совета депутатов муниципального округа Митино, председатель Комиссии по развитию муниципального округа Митино.</text:p>
      <text:p text:style-name="Text_20_body">- О согласовании установки ограждающего устройства (откатных ворот) по адресу: Пятницкое шоссе, дом 16, корп. 1.</text:p>
      <text:p text:style-name="Text_20_body">Докладчик: Анашкин Юрий Александрович – депутат Совета депутатов муниципального округа Митино, председатель Комиссии по развитию муниципального округа Митино.</text:p>
      <text:p text:style-name="Text_20_body">- О проведении дополнительного мероприятия по социально-экономическому развитию района Митино города Москвы в 2014 году: проведение досуговых мероприятий для школьников района Митино в рамках празднования Нового года.</text:p>
      <text:p text:style-name="Text_20_body">Докладчик: Анисимов Александр Владимирович – депутат Совета депутатов муниципального округа Митино, председатель Комиссии по социальным вопросам, досугу и спорту муниципального округа Митино.</text:p>
      <text:p text:style-name="Text_20_body">- О проведении дополнительного мероприятия по социально-экономическому развитию района Митино города Москвы в 2015 году: оказание адресной социальной помощи льготным категориям граждан, проживающим на территории района Митино.</text:p>
      <text:p text:style-name="Text_20_body">Докладчик: Штанина Наталья Анатольевна – заместитель главы управы района Митино по социальным вопросам.</text:p>
      <text:p text:style-name="Text_20_body">- О поощрении депутатов муниципального округа Митино за 4 квартал 2014 года.</text:p>
      <text:p text:style-name="Text_20_body">Докладчик: Анисимов Александр Владимирович – депутат Совета депутатов муниципального округа Митино, руководитель рабочей группы по расчету размера поощрения депутатов Совета депутатов муниципального округа Митино.</text:p>
      <text:p text:style-name="Text_20_body">- О поощрении главы муниципального округа Митино за 4 квартал 2014 года.</text:p>
      <text:p text:style-name="Text_20_body">Докладчик: Анашкин Юрий Александрович – председатель Комиссии по развитию муниципального округа Митино.</text:p>
      <text:p text:style-name="Text_20_body">- О внесении изменений в решение Совета депутатов муниципального округа Митино от 10.12.2013 № 16-08 «О бюджете муниципального округа Митино на 2014 год».</text:p>
      <text:p text:style-name="Text_20_body">Докладчик: Чепасова Тамара Эдуардовна - депутат Совета депутатов муниципального округа Митино, член бюджетно-финансовой Комиссии.</text:p>
      <text:p text:style-name="Text_20_body">Разное.</text:p>
      <text:p text:style-name="Text_20_body">- О присвоении звания почетный житель.</text:p>
      <text:p text:style-name="Text_20_body"><text:line-break/></text:p>
      <text:p text:style-name="Text_20_body">Адрес страницы: <text:a xlink:type="simple" xlink:href="http://mitino.mos.ru/presscenter/important/detail/1420760.html" office:name=""><text:span text:style-name="Definition">http://mitino.mos.ru/presscenter/important/detail/1420760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3:59Z</meta:creation-date>
    <dc:date>2023-07-25T23:33:59Z</dc:date>
  </office:meta>
</office:document-meta>
</file>