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шения-заседания-14-совета-депутатов-муниципального-округа-митино-от-25-ноября-2014-года"/>РЕШЕНИЯ заседания № 14 Совета депутатов муниципального округа Митино от «25» ноября 2014 года<text:bookmark-end text:name="решения-заседания-14-совета-депутатов-муниципального-округа-митино-от-25-ноября-2014-года"/></text:h>
      <text:p text:style-name="First_20_paragraph">27.11.2014</text:p>
      <text:p text:style-name="Text_20_body">Ознакомиться с решениями заседания можно в прикреплённых файла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433097.html" office:name=""><text:span text:style-name="Definition">http://mitino.mos.ru/presscenter/important/detail/143309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21:49:37Z</meta:creation-date>
    <dc:date>2023-08-01T21:49:37Z</dc:date>
  </office:meta>
</office:document-meta>
</file>