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оржественное-открытие-фестиваля-путешествие-в-рождество-в-гостях-у-сказки"/>Торжественное открытие фестиваля «Путешествие в Рождество: в гостях у сказки»<text:bookmark-end text:name="торжественное-открытие-фестиваля-путешествие-в-рождество-в-гостях-у-сказки"/></text:h>
      <text:p text:style-name="First_20_paragraph">11.12.2014</text:p>
      <text:p text:style-name="Text_20_body"><text:line-break/></text:p>
      <text:p text:style-name="Text_20_body"><text:span text:style-name="T1">13 декабря в 13.00 на площади у ТРЦ «Калейдоскоп» по адресу: ул.Сходненская, д.56, состоится торжественное открытие традиционного фестиваля «Путешествие в Рождество: в гостях у сказки».</text:span></text:p>
      <text:p text:style-name="Text_20_body"><text:line-break/></text:p>
      <text:p text:style-name="Text_20_body">Праздник будет длиться целый месяц с 12 декабря по 11 января. 20 развлекательных сказочных площадок будут работать в городе внутри Садового кольца и еще 12 необычных мест для проведения праздничных каникул откроются во всех округах столицы. Всего же в Москве будет около 40 развлекательных площадок, куда можно отправиться всей семьей. И каждый найдет здесь для себя что-то интересное, необычное, увлекательное и развлечется от души.</text:p>
      <text:p text:style-name="Text_20_body"><text:line-break/></text:p>
      <text:p text:style-name="Text_20_body">В Северо-Западном административном округе праздник будет проходить на площади у ТРЦ «Калейдоскоп». Наша сказка, которой будут посвящены праздничные мероприятия, называется «Серебряное копытце». Для гостей праздника приготовлено немало волшебных сюрпризов, в том числе и встреча с настоящим оленем, приехавшим к нам из далекой заснеженной Лапландии.</text:p>
      <text:p text:style-name="Text_20_body"><text:line-break/></text:p>
      <text:p text:style-name="Text_20_body">В программе праздника каждый день для вас множество самых разных развлечений: спортивные соревнования; просмотр мультфильмов и диафильмов для всей семьи; работа «творческих мастерских» по изготовлению новогодних подарков и поделок своими руками. Все развлечения абсолютно бесплатны и рассчитаны на любой возраст гостей праздника – от самых маленьких, до их родителей.</text:p>
      <text:p text:style-name="Text_20_body"><text:line-break/></text:p>
      <text:p text:style-name="Text_20_body">Также каждый день для Вас будет работать «Приемная Деда Мороза». Днем с 12 до 14 часов и вечером с 18 до 19 часов. Все желающие смогут не только сфотографироваться с Дедом Морозом и его внучкой Снегурочкой, и загадать праздничные желания, но написать письма, которые можно будет опустить в специальный волшебный ящик для писем.</text:p>
      <text:p text:style-name="Text_20_body"><text:line-break/></text:p>
      <text:p text:style-name="Text_20_body">Также у «Калейдоскопа» вы сможете приобрести и сувенирную новогоднюю продукцию: для гостей праздника будут работать 6 шале с подарками. Это и теплые варежки, и расписные валенки, и сказочные игрушечные персонажи, и изделия народных помыслов, и новогодние елочные украшения. Для вас здесь будут собраны сувениры со всех уголков России, так что вы сможете почувствовать себя настоящим путешественником. Также для удобства гостей на площади будут работать 3 шале общественного питания. Цены и ассортимент предлагаемых блюд рассчитаны на то, чтобы удовлетворить всех.</text:p>
      <text:p text:style-name="Text_20_body"><text:line-break/></text:p>
      <text:p text:style-name="Text_20_body">В программе праздника гостей фестиваля ждут театрализованные и концертные представления, подготовленные как коллективами Северо-Запада столицы, так и приглашенными артистами.</text:p>
      <text:p text:style-name="Text_20_body"><text:line-break/></text:p>
      <text:p text:style-name="Text_20_body"><text:span text:style-name="T2">Адрес фестиваля: ул.Сходненская, д.56,</text:span></text:p>
      <text:p text:style-name="Text_20_body"><text:span text:style-name="T2">площадь у ТРЦ «Калейдоскоп»</text:span>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1465056.html" office:name=""><text:span text:style-name="Definition">http://mitino.mos.ru/presscenter/important/detail/1465056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4:26Z</meta:creation-date>
    <dc:date>2023-07-25T23:24:26Z</dc:date>
  </office:meta>
</office:document-meta>
</file>