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вестка-заседания-15-совета-депутатов-муниципального-округа-митино-от-16-декабря-2014-года"/>ПОВЕСТКА заседания № 15 Совета депутатов муниципального округа Митино от «16» декабря 2014 года<text:bookmark-end text:name="повестка-заседания-15-совета-депутатов-муниципального-округа-митино-от-16-декабря-2014-года"/></text:h>
      <text:p text:style-name="First_20_paragraph">11.12.2014</text:p>
      <text:p text:style-name="Text_20_body"><text:span text:style-name="T1">ПРОЕКТ</text:span></text:p>
      <text:p text:style-name="Text_20_body"><text:span text:style-name="T1">по состоянию на 12.12.14</text:span></text:p>
      <text:p text:style-name="Text_20_body">«Утверждаю»</text:p>
      <text:p text:style-name="Text_20_body">Глава муниципального округа Митино</text:p>
      <text:p text:style-name="Text_20_body">_________________________ И.Г.Кононов</text:p>
      <text:p text:style-name="Text_20_body">«_____» декабря 2014 года</text:p>
      <text:p text:style-name="Text_20_body"><text:span text:style-name="T1">ПОВЕСТКА заседания № 15</text:span></text:p>
      <text:p text:style-name="Text_20_body"><text:span text:style-name="T1">Совета депутатов муниципального округа Митино</text:span></text:p>
      <text:p text:style-name="Text_20_body"><text:span text:style-name="T1">от «16» декабря 2014 года</text:span></text:p>
      <text:p text:style-name="Text_20_body">- О проекте планировки территории объектов транспортной инфраструктуры – транспортно-пересадочного узла (ТПУ) «Пятницкое шоссе» с учетом развития прилегающей к ТПУ территории.</text:p>
      <text:p text:style-name="Text_20_body">Докладчик: Феофанов Григорий Леонидович – заместитель руководителя программы.</text:p>
      <text:p text:style-name="Text_20_body">Содокладчик: Анашкин Юрий Александрович – председатель Комиссии по развитию муниципального округа Митино.</text:p>
      <text:p text:style-name="Text_20_body">- О согласовании направления средств стимулирования управы района Митино города Москвы на выполнение работ по проведению обследования с выдачей ТЗК и разработке ПСД в МКД района Митино на 2015 год.</text:p>
      <text:p text:style-name="Text_20_body">Докладчик: Герман Руслан Михайлович - руководитель ГБУ «Жилищник района Митино».</text:p>
      <text:p text:style-name="Text_20_body">Содокладчик: Анашкин Юрий Александрович – председатель Комиссии по развитию муниципального округа Митино.</text:p>
      <text:p text:style-name="Text_20_body">- О согласовании направления средств стимулирования управы района Митино города Москвы на выполнение работ по установке балансировочных клапанов на циркуляции ГВС в многоквартирных жилых домах района Митино в 2015 году.</text:p>
      <text:p text:style-name="Text_20_body">Докладчик: Герман Руслан Михайлович - руководитель ГБУ «Жилищник района Митино».</text:p>
      <text:p text:style-name="Text_20_body">Содокладчик: Анашкин Юрий Александрович – председатель Комиссии по развитию муниципального округа Митино.</text:p>
      <text:p text:style-name="Text_20_body">- О согласовании направления средств стимулирования управы района Митино города Москвы на выполнение работ по благоустройству дворовых территорий района Митино в 2015 году.</text:p>
      <text:p text:style-name="Text_20_body">Докладчик: Суслов Сергей Алексеевич – и.о руководителя ГКУ «ИС района Митино».</text:p>
      <text:p text:style-name="Text_20_body">Содокладчик: Анашкин Юрий Александрович – председатель Комиссии по развитию муниципального округа Митино.</text:p>
      <text:p text:style-name="Text_20_body">- О проведении дополнительного мероприятия по социально-экономическому развитию района Митино города Москвы в 2014 году: ремонт квартиры ветерана Великой Отечественной войны по адресу: Уваровский пер., д.10, кв.106.</text:p>
      <text:p text:style-name="Text_20_body">Докладчик: Домашов Алексей Владимирович – начальник отдела по социальной политике управы района Митино города Москвы.</text:p>
      <text:p text:style-name="Text_20_body">Содокладчик: Анисимов Александр Владимирович – председатель Комиссии по социальным вопросам, досугу и спорту.</text:p>
      <text:p text:style-name="Text_20_body">- О согласовании сводного районного календарного плана по досуговой, социально-воспитательной, физкультурно-оздоровительной и спортивной работе с населением по месту жительства на 1 квартал 2015 года.</text:p>
      <text:p text:style-name="Text_20_body">Докладчик: Макаренков Сергей Александрович – начальник отдела по спортивной и досуговой работе управы района Митино.</text:p>
      <text:p text:style-name="Text_20_body">Содокладчик: Анисимов Александр Владимирович – председатель Комиссии по социальным вопросам, досугу и спорту.</text:p>
      <text:p text:style-name="Text_20_body">- Об отмене решений Совета депутатов муниципального округа Митино.</text:p>
      <text:p text:style-name="Text_20_body">Докладчик: Кононов Игорь Геннадьевич – глава муниципального округа Митино.</text:p>
      <text:p text:style-name="Text_20_body">- О проекте решения Совета депутатов муниципального округа Митино «О внесении изменений и дополнений в Устав муниципального округа Митино»<text:span text:style-name="T2">.</text:span></text:p>
      <text:p text:style-name="Text_20_body">Докладчик: Кононов Игорь Геннадьевич – глава муниципального округа Митино.</text:p>
      <text:p text:style-name="Text_20_body">Содокладчик: Сошникова Юлия Евгеньевна – юрисконсульт-советник аппарата Совета депутатов муниципального округа Митино.</text:p>
      <text:p text:style-name="Text_20_body">- Об утверждении Плана мероприятий по противодействию коррупции в органах местного самоуправления муниципального округа Митино в 2015 году.</text:p>
      <text:p text:style-name="Text_20_body">Докладчик: Кононов Игорь Геннадьевич – глава муниципального округа Митино.</text:p>
      <text:p text:style-name="Text_20_body">Содокладчик: Сошникова Юлия Евгеньевна – юрисконсульт-советник аппарата Совета депутатов муниципального округа Митино.</text:p>
      <text:p text:style-name="Text_20_body">- О внесении изменений в решение Совета депутатов муниципального округа Митино от 25 ноября 2014 года № 14-04.</text:p>
      <text:p text:style-name="Text_20_body">Докладчик: Кононов Игорь Геннадьевич – глава муниципального округа Митино.</text:p>
      <text:p text:style-name="Text_20_body">Содокладчик: Сошникова Юлия Евгеньевна – юрисконсульт-советник аппарата Совета депутатов муниципального округа Митино.</text:p>
      <text:p text:style-name="Text_20_body">- О внесении изменений в решение Совета депутатов муниципального округа Митино от 25 ноября 2014 года № 14-05.</text:p>
      <text:p text:style-name="Text_20_body">Докладчик: Кононов Игорь Геннадьевич – глава муниципального округа Митино.</text:p>
      <text:p text:style-name="Text_20_body">Содокладчик: Сошникова Юлия Евгеньевна – юрисконсульт-советник аппарата Совета депутатов муниципального округа Митино.</text:p>
      <text:p text:style-name="Text_20_body">- О Регламенте реализации отдельных полномочий города Москвы в сферах благоустройства и капитального ремонта жилищного фонда.</text:p>
      <text:p text:style-name="Text_20_body">Докладчик: Кислова Галина Петровна - депутат Совета депутатов муниципального округа Митино, председатель Регламентной Комиссии Совета депутатов муниципального округа Митино.</text:p>
      <text:p text:style-name="Text_20_body">- О внесении изменений в решение Совета депутатов муниципального округа Митино от 08 апреля 2014 года № 5-10.</text:p>
      <text:p text:style-name="Text_20_body">Докладчик: Кислова Галина Петровна - депутат Совета депутатов муниципального округа Митино, председатель Регламентной Комиссии Совета депутатов муниципального округа Митино.</text:p>
      <text:p text:style-name="Text_20_body">- О представлении лицами, замещающими муниципальные должности на постоянной основе, сведений о доходах, об имуществе и обязательствах имущественного характера.</text:p>
      <text:p text:style-name="Text_20_body">Докладчик: Сошникова Юлия Евгеньевна – юрисконсульт-советник аппарата Совета депутатов муниципального округа Митино.</text:p>
      <text:p text:style-name="Text_20_body">- О представлении лицами, замещающими муниципальные должности на постоянной основе, сведений о расходах.</text:p>
      <text:p text:style-name="Text_20_body">Докладчик: Сошникова Юлия Евгеньевна – юрисконсульт-советник аппарата Совета депутатов муниципального округа Митино.</text:p>
      <text:p text:style-name="Text_20_body">- О бюджете муниципального округа Митино на 2015 год.</text:p>
      <text:p text:style-name="Text_20_body">Докладчик: Кононов Игорь Геннадьевич – глава муниципального округа Митино.</text:p>
      <text:p text:style-name="Text_20_body">Содокладчики: Мухина Наталья Борисовна – председатель бюджетно-финансовой Комиссии, Черногорова Елена Олеговна – главный бухгалтер-советник аппарата Совета депутатов муниципального округа Митино.</text:p>
      <text:p text:style-name="Text_20_body">- О порядке реализации депутатами Совета депутатов муниципального округа Митино права бесплатного проезда на всех видах городского пассажирского транспорта в 2015 году.</text:p>
      <text:p text:style-name="Text_20_body">Докладчик: Черногорова Елена Олеговна – главный бухгалтер-советник аппарата Совета депутатов муниципального округа Митино.</text:p>
      <text:p text:style-name="Text_20_body">- О выделении денежных средств на приобретение проездных билетов для сотрудников аппарата Совета депутатов муниципального округа Митино на 2015 год.</text:p>
      <text:p text:style-name="Text_20_body">Докладчик: Черногорова Елена Олеговна – главный бухгалтер-советник аппарата Совета депутатов муниципального округа Митино.</text:p>
      <text:p text:style-name="Text_20_body">- Об оплате услуг сотовой радиотелефонной связи для главы муниципального округа Митино в 2015 году.</text:p>
      <text:p text:style-name="Text_20_body">Докладчик: Черногорова Елена Олеговна – главный бухгалтер-советник аппарата Совета депутатов муниципального округа Митино.</text:p>
      <text:p text:style-name="Text_20_body">- О порядке реализации гарантий муниципальных служащих в 2015 году.</text:p>
      <text:p text:style-name="Text_20_body">Докладчик: Черногорова Елена Олеговна – главный бухгалтер-советник аппарата Совета депутатов муниципального округа Митино.</text:p>
      <text:p text:style-name="Text_20_body">- О внесении изменений в решение Совета депутатов муниципального округа Митино от 10.12.2013 № 16-08 «О бюджете муниципального округа Митино на 2014 год».</text:p>
      <text:p text:style-name="Text_20_body">Докладчик: Черногорова Елена Олеговна – главный бухгалтер-советник аппарата Совета депутатов муниципального округа Митино.</text:p>
      <text:p text:style-name="Text_20_body">- О плане работы Совета депутатов муниципального округа Митино на 1 квартал 2015 года.</text:p>
      <text:p text:style-name="Text_20_body">Докладчик: Кононов Игорь Геннадьевич – глава муниципального округа Митино.</text:p>
      <text:p text:style-name="Text_20_body">- О награждении Почетным знаком «Почетный житель муниципального округа Митино» Радченко Татьяны Владимировны.</text:p>
      <text:p text:style-name="Text_20_body">Докладчик: Кононов Игорь Геннадьевич – глава муниципального округа Митино.</text:p>
      <text:p text:style-name="Text_20_body">- О награждении Почетным знаком «Почетный житель муниципального округа Митино» Турянского Алексея Леонидовича.</text:p>
      <text:p text:style-name="Text_20_body">Докладчик: Кононов Игорь Геннадьевич – глава муниципального округа Митино.</text:p>
      <text:p text:style-name="Text_20_body">- О досрочном прекращении полномочий депутата Совета депутатов муниципального округа Митино Анисимова Александра Владимировича.</text:p>
      <text:p text:style-name="Text_20_body">Докладчик: Кононов Игорь Геннадьевич – глава муниципального округа Митино.</text:p>
      <text:p text:style-name="Text_20_body">- О председателе постоянно действующей Комиссии по социальным вопросам, досугу и спорту.</text:p>
      <text:p text:style-name="Text_20_body">Докладчик: Кононов Игорь Геннадьевич – глава муниципального округа Митино.</text:p>
      <text:p text:style-name="Text_20_body">Разное:</text:p>
      <text:p text:style-name="Text_20_body">- об избрании председателя рабочей группы по расчету размера поощрения депутатов Совета депутатов муниципального округа Митино;</text:p>
      <text:p text:style-name="Text_20_body">- об информации ГУП «Мосгортранс»;</text:p>
      <text:p text:style-name="Text_20_body">- о ходе реализации решения Совета депутатов муниципального округа Митино от 22.09.2014 № 11-03 «О работе ГУП ДЕЗ района Митино по содержанию многоквартирного дома № 12, корпус 1 по улице Барышиха (с учетом обращения жителя Киселева А.Н.)»;</text:p>
      <text:p text:style-name="Text_20_body">- о сроке приема предложений жителей по вопросам к отчету главы управы района Митино (Романова Е.В.);</text:p>
      <text:p text:style-name="Text_20_body">- о внесении изменений в состав Молодежной общественной палаты района Митино (Митин А.А.). </text:p>
      <text:p text:style-name="Text_20_body"><text:line-break/></text:p>
      <text:p text:style-name="Text_20_body">Адрес страницы: <text:a xlink:type="simple" xlink:href="http://mitino.mos.ru/presscenter/important/detail/1465670.html" office:name=""><text:span text:style-name="Definition">http://mitino.mos.ru/presscenter/important/detail/146567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55Z</meta:creation-date>
    <dc:date>2023-07-25T23:33:55Z</dc:date>
  </office:meta>
</office:document-meta>
</file>